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Pictures/1000000000000171000001C3FA6C20A5.png" manifest:media-type="image/png"/>
  <manifest:file-entry manifest:full-path="Pictures/10000000000000B4000000DB8DED2314.png" manifest:media-type="image/png"/>
  <manifest:file-entry manifest:full-path="Pictures/1000000000000076000000E33DB77A17.png" manifest:media-type="image/png"/>
  <manifest:file-entry manifest:full-path="Pictures/10000000000000D2000000DCA2FBC486.png" manifest:media-type="image/png"/>
  <manifest:file-entry manifest:full-path="Pictures/100000000000008F000000E7CECEF48E.png" manifest:media-type="image/png"/>
  <manifest:file-entry manifest:full-path="Pictures/10000000000001BA00000330FA3317DC.png" manifest:media-type="image/png"/>
  <manifest:file-entry manifest:full-path="Pictures/1000000000000400000006007EF443C0.png" manifest:media-type="image/png"/>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rial Unicode MS" svg:font-family="'Arial Unicode MS'" style:font-pitch="variable"/>
    <style:font-face style:name="Calibri" svg:font-family="Calibri" style:font-family-generic="swiss" style:font-pitch="variable"/>
    <style:font-face style:name="Calibri1" svg:font-family="Calibri" style:font-family-generic="swiss"/>
    <style:font-face style:name="Carolingia" svg:font-family="Carolingia"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yanmar Text" svg:font-family="'Myanmar Text'"/>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PR Uncial" svg:font-family="'PR Uncial'"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svg:stroke-color="#000000" draw:fill="none" draw:fill-color="#ffffff" draw:textarea-horizontal-align="left" draw:auto-grow-height="true" draw:auto-grow-width="true" fo:min-height="24.397cm" fo:min-width="5.771cm" loext:decorative="false"/>
      <style:paragraph-properties style:writing-mode="lr-tb"/>
    </style:style>
    <style:style style:name="gr2" style:family="graphic" style:parent-style-name="standard">
      <style:graphic-properties draw:stroke="none" svg:stroke-color="#000000" draw:fill="none" draw:fill-color="#ffffff" draw:textarea-horizontal-align="left" draw:auto-grow-height="true" draw:auto-grow-width="false" fo:min-height="12.269cm" fo:min-width="0cm" loext:decorative="false"/>
      <style:paragraph-properties style:writing-mode="lr-tb"/>
    </style:style>
    <style:style style:name="gr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style>
    <style:style style:name="gr4" style:family="graphic" style:parent-style-name="standard">
      <style:graphic-properties draw:stroke="none" svg:stroke-color="#000000" draw:fill="none" draw:fill-color="#ffffff" draw:textarea-horizontal-align="center" draw:auto-grow-height="true" draw:auto-grow-width="true" fo:min-height="0.534cm" fo:min-width="2.964cm" loext:decorative="false"/>
      <style:paragraph-properties style:writing-mode="lr-tb"/>
    </style:style>
    <style:style style:name="gr5" style:family="graphic" style:parent-style-name="standard">
      <style:graphic-properties draw:stroke="none" svg:stroke-color="#000000" draw:fill="none" draw:fill-color="#ffffff" draw:textarea-horizontal-align="center" draw:auto-grow-height="true" draw:auto-grow-width="true" fo:min-height="4.665cm" fo:min-width="2.474cm" loext:decorative="false"/>
      <style:paragraph-properties style:writing-mode="lr-tb"/>
    </style:style>
    <style:style style:name="gr6" style:family="graphic" style:parent-style-name="standard">
      <style:graphic-properties draw:stroke="none" svg:stroke-color="#000000" draw:fill="none" draw:fill-color="#ffffff" draw:textarea-horizontal-align="left" draw:auto-grow-height="true" draw:auto-grow-width="true" fo:min-height="2.334cm" fo:min-width="3.306cm" loext:decorative="false"/>
      <style:paragraph-properties style:writing-mode="lr-tb"/>
    </style:style>
    <style:style style:name="gr7" style:family="graphic" style:parent-style-name="standard">
      <style:graphic-properties draw:stroke="none" svg:stroke-color="#000000" draw:fill="none" draw:fill-color="#ffffff" draw:textarea-horizontal-align="left" draw:auto-grow-height="true" draw:auto-grow-width="true" fo:min-height="3.501cm" fo:min-width="15.993cm" loext:decorative="false"/>
      <style:paragraph-properties style:writing-mode="lr-tb"/>
    </style:style>
    <style:style style:name="gr8"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383cm, 0cm)" draw:image-opacity="100%" style:mirror="none" loext:decorative="false"/>
    </style:style>
    <style:style style:name="gr9" style:family="graphic" style:parent-style-name="standard">
      <style:graphic-properties draw:stroke="none" svg:stroke-color="#000000" draw:fill="none" draw:fill-color="#ffffff" draw:textarea-horizontal-align="left" draw:auto-grow-height="true" draw:auto-grow-width="true" fo:min-height="0.878cm" fo:min-width="6.273cm" loext:decorative="false"/>
      <style:paragraph-properties style:writing-mode="lr-tb"/>
    </style:style>
    <style:style style:name="gr10" style:family="graphic">
      <style:graphic-properties style:protect="size" loext:decorative="false"/>
    </style:style>
    <style:style style:name="gr11" style:family="graphic" style:parent-style-name="standard">
      <style:graphic-properties draw:stroke="none" svg:stroke-color="#000000" draw:fill="none" draw:fill-color="#ffffff" draw:textarea-horizontal-align="left" draw:auto-grow-height="true" draw:auto-grow-width="false" fo:min-height="28.735cm" fo:min-width="0cm" loext:decorative="false"/>
      <style:paragraph-properties style:writing-mode="lr-tb"/>
    </style:style>
    <style:style style:name="gr12" style:family="graphic" style:parent-style-name="standard">
      <style:graphic-properties draw:stroke="none" svg:stroke-color="#000000" draw:fill="none" draw:fill-color="#ffffff" draw:textarea-horizontal-align="center" draw:auto-grow-height="true" draw:auto-grow-width="false" fo:min-height="27.333cm" fo:min-width="0cm" loext:decorative="false"/>
      <style:paragraph-properties style:writing-mode="lr-tb"/>
    </style:style>
    <style:style style:name="gr13" style:family="graphic" style:parent-style-name="standard">
      <style:graphic-properties draw:stroke="none" svg:stroke-color="#000000" draw:fill="none" draw:fill-color="#ffffff" draw:textarea-horizontal-align="left" draw:auto-grow-height="false" draw:auto-grow-width="false" fo:min-height="23.87cm" fo:min-width="19.083cm" loext:decorative="false"/>
      <style:paragraph-properties style:writing-mode="lr-tb"/>
    </style:style>
    <style:style style:name="pr1" style:family="presentation" style:parent-style-name="Standard-notes">
      <style:graphic-properties draw:fill-color="#ffffff" draw:auto-grow-height="false" fo:min-height="13.365cm" loext:decorative="false"/>
      <style:paragraph-properties style:writing-mode="lr-tb"/>
    </style:style>
    <style:style style:name="P1" style:family="paragraph">
      <style:paragraph-properties fo:margin-top="0cm" fo:margin-bottom="0.2cm"/>
    </style:style>
    <style:style style:name="P2" style:family="paragraph">
      <style:paragraph-properties fo:margin-left="0cm" fo:margin-right="0cm" fo:margin-top="0cm" fo:margin-bottom="0.2cm" fo:line-height="100%" fo:text-indent="0cm"/>
    </style:style>
    <style:style style:name="P3" style:family="paragraph">
      <loext:graphic-properties draw:fill="none" draw:fill-color="#ffffff"/>
      <style:paragraph-properties fo:margin-top="0cm" fo:margin-bottom="0.2cm"/>
      <style:text-properties style:font-name="Calibri" fo:font-size="15pt" style:font-size-asian="15pt" style:font-size-complex="15pt"/>
    </style:style>
    <style:style style:name="P4" style:family="paragraph">
      <style:paragraph-properties fo:margin-left="0cm" fo:margin-right="0cm" fo:margin-top="0cm" fo:margin-bottom="0.2cm" fo:line-height="100%" fo:text-align="left" fo:text-indent="0cm"/>
    </style:style>
    <style:style style:name="P5" style:family="paragraph">
      <loext:graphic-properties draw:fill="none"/>
      <style:paragraph-properties fo:text-align="center"/>
    </style:style>
    <style:style style:name="P6" style:family="paragraph">
      <style:paragraph-properties fo:text-align="center"/>
      <style:text-properties style:text-line-through-style="none" style:text-line-through-type="none"/>
    </style:style>
    <style:style style:name="P7" style:family="paragraph">
      <loext:graphic-properties draw:fill="none" draw:fill-color="#ffffff"/>
      <style:paragraph-properties fo:text-align="center"/>
      <style:text-properties style:text-line-through-style="none" style:text-line-through-type="none" style:font-name="Calibri" fo:font-size="15pt" style:font-size-asian="15pt" style:font-size-complex="15pt"/>
    </style:style>
    <style:style style:name="P8" style:family="paragraph">
      <style:paragraph-properties fo:margin-top="0cm" fo:margin-bottom="0.2cm" fo:text-align="center"/>
    </style:style>
    <style:style style:name="P9" style:family="paragraph">
      <style:paragraph-properties fo:margin-left="0cm" fo:margin-right="0cm" fo:margin-top="0cm" fo:margin-bottom="0.2cm" fo:line-height="100%" fo:text-align="center" fo:text-indent="0cm"/>
    </style:style>
    <style:style style:name="P10" style:family="paragraph">
      <loext:graphic-properties draw:fill="none" draw:fill-color="#ffffff"/>
      <style:paragraph-properties fo:margin-top="0cm" fo:margin-bottom="0.2cm" fo:text-align="center"/>
      <style:text-properties style:font-name="Calibri" fo:font-size="15pt" style:font-size-asian="15pt" style:font-size-complex="15pt"/>
    </style:style>
    <style:style style:name="P11" style:family="paragraph">
      <loext:graphic-properties draw:fill="none" draw:fill-color="#ffffff"/>
      <style:text-properties style:font-name="Carolingia" fo:font-size="48pt" style:font-size-asian="48pt" style:font-size-complex="48pt"/>
    </style:style>
    <style:style style:name="P12" style:family="paragraph">
      <style:paragraph-properties fo:text-align="left"/>
    </style:style>
    <style:style style:name="P13" style:family="paragraph">
      <loext:graphic-properties draw:fill="none" draw:fill-color="#ffffff"/>
      <style:paragraph-properties fo:text-align="right"/>
      <style:text-properties style:font-name="Carolingia" fo:font-size="48pt" style:font-size-asian="48pt" style:font-size-complex="48pt"/>
    </style:style>
    <style:style style:name="P14" style:family="paragraph">
      <loext:graphic-properties draw:fill="none" draw:fill-color="#ffffff"/>
      <style:paragraph-properties fo:text-align="left"/>
      <style:text-properties style:font-name="Carolingia" fo:font-size="48pt" style:font-size-asian="48pt" style:font-size-complex="48pt"/>
    </style:style>
    <style:style style:name="P15" style:family="paragraph">
      <loext:graphic-properties draw:fill-color="#ffffff"/>
    </style:style>
    <style:style style:name="P16" style:family="paragraph">
      <style:paragraph-properties fo:margin-top="0cm" fo:margin-bottom="0.2cm" fo:text-align="left"/>
    </style:style>
    <style:style style:name="P17" style:family="paragraph">
      <loext:graphic-properties draw:fill="none" draw:fill-color="#ffffff"/>
      <style:paragraph-properties fo:margin-top="0cm" fo:margin-bottom="0.2cm" fo:text-align="left"/>
      <style:text-properties style:font-name="Calibri" fo:font-size="14pt" style:font-size-asian="14pt" style:font-size-complex="14pt"/>
    </style:style>
    <style:style style:name="P18" style:family="paragraph">
      <style:paragraph-properties fo:margin-left="0cm" fo:margin-right="0cm" fo:margin-top="0cm" fo:margin-bottom="0.2cm" fo:text-indent="0cm"/>
    </style:style>
    <style:style style:name="P19" style:family="paragraph">
      <loext:graphic-properties draw:fill="none" draw:fill-color="#ffffff"/>
      <style:paragraph-properties fo:margin-top="0cm" fo:margin-bottom="0.2cm" fo:text-align="center"/>
      <style:text-properties style:font-name="Calibri" fo:font-size="14pt" style:font-size-asian="14pt" style:font-size-complex="14pt"/>
    </style:style>
    <style:style style:name="P20" style:family="paragraph">
      <loext:graphic-properties draw:fill="none" draw:fill-color="#ffffff"/>
      <style:paragraph-properties fo:margin-left="0cm" fo:margin-right="0cm" fo:margin-top="0cm" fo:margin-bottom="0.2cm" fo:line-height="100%" fo:text-align="left" fo:text-indent="0cm"/>
      <style:text-properties fo:font-size="14pt" style:font-size-asian="14pt" style:font-size-complex="14pt"/>
    </style:style>
    <style:style style:name="P21" style:family="paragraph">
      <loext:graphic-properties draw:fill="none" draw:fill-color="#ffffff"/>
      <style:paragraph-properties fo:margin-left="0cm" fo:margin-right="0cm" fo:margin-top="0cm" fo:margin-bottom="0.2cm" fo:line-height="100%" fo:text-align="left" fo:text-indent="0cm"/>
      <style:text-properties fo:font-size="32pt" style:text-underline-style="none" fo:font-weight="bold" style:font-size-asian="32pt" style:font-weight-asian="bold" style:font-size-complex="32pt" style:font-weight-complex="bold"/>
    </style:style>
    <style:style style:name="T1" style:family="text">
      <style:text-properties style:font-name="Calibri" fo:font-size="15pt" fo:font-weight="bold" style:font-size-asian="15pt" style:font-weight-asian="bold" style:font-size-complex="15pt" style:font-weight-complex="bold"/>
    </style:style>
    <style:style style:name="T2" style:family="text">
      <style:text-properties style:font-name="Calibri" fo:font-size="15pt" style:text-underline-style="solid" style:text-underline-width="auto" style:text-underline-color="font-color" style:font-size-asian="15pt" style:font-size-complex="15pt"/>
    </style:style>
    <style:style style:name="T3" style:family="text">
      <style:text-properties fo:color="#c9211e" loext:opacity="100%" style:font-name="Calibri" fo:font-size="15pt" style:font-size-asian="15pt" style:font-size-complex="15pt"/>
    </style:style>
    <style:style style:name="T4" style:family="text">
      <style:text-properties style:font-name="Calibri" fo:font-size="15pt" style:font-size-asian="15pt" style:font-size-complex="15pt"/>
    </style:style>
    <style:style style:name="T5" style:family="text">
      <style:text-properties fo:font-variant="normal" fo:text-transform="none" fo:color="#c9211e" loext:opacity="10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6"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solid" style:text-underline-width="auto" style:text-underline-color="font-color"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7" style:family="text">
      <style:text-properties fo:font-variant="normal" fo:text-transform="none" fo:color="#c9211e" loext:opacity="100%" style:text-outline="false" style:text-line-through-style="none" style:text-line-through-type="none" style:font-name="Calibri"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T8" style:family="text">
      <style:text-properties fo:font-variant="normal" fo:text-transform="none" fo:color="#000000" loext:opacity="100%" style:text-outline="false" style:text-line-through-style="none" style:text-line-through-type="none" style:font-name="Calibri" fo:font-size="15pt" fo:font-style="normal" fo:text-shadow="none" style:text-underline-style="none" fo:font-weight="bold" style:letter-kerning="true" style:font-name-asian="Microsoft YaHei" style:font-size-asian="15pt" style:font-style-asian="normal" style:font-weight-asian="bold" style:font-name-complex="Lucida Sans" style:font-size-complex="15pt" style:font-style-complex="normal" style:font-weight-complex="bold" style:text-emphasize="none" style:font-relief="none" style:text-overline-style="none" style:text-overline-color="font-color"/>
    </style:style>
    <style:style style:name="T9" style:family="text">
      <style:text-properties fo:font-variant="normal" fo:text-transform="none" fo:color="#000000" loext:opacity="10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10" style:family="text">
      <style:text-properties fo:font-variant="normal" fo:text-transform="none" fo:color="#000000" loext:opacity="100%" style:text-outline="false" style:text-line-through-style="none" style:text-line-through-type="none" style:font-name="Calibri" fo:font-size="6pt" fo:font-style="normal" fo:text-shadow="none" style:text-underline-style="none" fo:font-weight="normal" style:letter-kerning="true" style:font-name-asian="Microsoft YaHei" style:font-size-asian="6pt" style:font-style-asian="normal" style:font-weight-asian="normal" style:font-name-complex="Lucida Sans" style:font-size-complex="6pt" style:font-style-complex="normal" style:font-weight-complex="normal" style:text-emphasize="none" style:font-relief="none" style:text-overline-style="none" style:text-overline-color="font-color"/>
    </style:style>
    <style:style style:name="T11" style:family="text">
      <style:text-properties fo:font-variant="normal" fo:text-transform="none" fo:color="#000000" loext:opacity="100%" style:text-outline="false" style:text-line-through-style="none" style:text-line-through-type="none" style:font-name="Calibri1" fo:font-size="20pt" fo:font-style="normal" fo:text-shadow="none" style:text-underline-style="none" fo:font-weight="normal" style:letter-kerning="true" style:font-name-asian="Calibri1" style:font-size-asian="20pt" style:font-style-asian="normal" style:font-weight-asian="normal" style:font-name-complex="Calibri1" style:font-size-complex="20pt" style:font-style-complex="normal" style:font-weight-complex="normal" style:text-emphasize="none" style:font-relief="none" style:text-overline-style="none" style:text-overline-color="font-color"/>
    </style:style>
    <style:style style:name="T12" style:family="text">
      <style:text-properties fo:font-variant="normal" fo:text-transform="none" fo:color="#000000" loext:opacity="100%" style:text-outline="false" style:text-line-through-style="none" style:text-line-through-type="none" style:font-name="Calibri" fo:font-size="20pt" fo:font-style="normal" fo:text-shadow="none" style:text-underline-style="none" fo:font-weight="normal" style:letter-kerning="true" style:font-name-asian="Microsoft YaHei" style:font-size-asian="20pt" style:font-style-asian="normal" style:font-weight-asian="normal" style:font-name-complex="Lucida Sans" style:font-size-complex="20pt" style:font-style-complex="normal" style:font-weight-complex="normal" style:text-emphasize="none" style:font-relief="none" style:text-overline-style="none" style:text-overline-color="font-color"/>
    </style:style>
    <style:style style:name="T13" style:family="text">
      <style:text-properties style:font-name="Calibri" fo:font-size="15pt" fo:font-weight="normal" style:font-size-asian="15pt" style:font-weight-asian="normal" style:font-size-complex="15pt" style:font-weight-complex="normal"/>
    </style:style>
    <style:style style:name="T14" style:family="text">
      <style:text-properties style:font-name="Calibri" fo:font-size="10pt" fo:font-weight="normal" style:font-size-asian="10pt" style:font-weight-asian="normal" style:font-size-complex="10pt" style:font-weight-complex="normal"/>
    </style:style>
    <style:style style:name="T15" style:family="text">
      <style:text-properties fo:font-variant="normal" fo:text-transform="none" style:use-window-font-color="true" loext:opacity="0%" style:text-outline="false" style:text-line-through-style="none" style:text-line-through-type="none" style:font-name="Calibri" fo:font-size="10pt" fo:font-style="italic" fo:text-shadow="none" style:text-underline-style="none" fo:font-weight="normal" style:letter-kerning="true" style:font-name-asian="Microsoft YaHei" style:font-size-asian="10pt" style:font-style-asian="italic" style:font-weight-asian="normal" style:font-name-complex="Lucida Sans" style:font-size-complex="10pt" style:font-style-complex="italic" style:font-weight-complex="normal" style:text-emphasize="none" style:font-relief="none" style:text-overline-style="none" style:text-overline-color="font-color"/>
    </style:style>
    <style:style style:name="T16"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none" fo:font-weight="normal" style:letter-kerning="true"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17" style:family="text">
      <style:text-properties fo:font-variant="normal" fo:text-transform="none" style:use-window-font-color="true" loext:opacity="0%" style:text-outline="false" style:text-line-through-style="none" style:text-line-through-type="none" style:font-name="Calibri" fo:font-size="13pt" fo:font-style="normal" fo:text-shadow="none" style:text-underline-style="none" fo:font-weight="normal" style:letter-kerning="true" style:font-name-asian="Microsoft YaHei" style:font-size-asian="13pt" style:font-style-asian="normal" style:font-weight-asian="normal" style:font-name-complex="Lucida Sans" style:font-size-complex="13pt" style:font-style-complex="normal" style:font-weight-complex="normal" style:text-emphasize="none" style:font-relief="none" style:text-overline-style="none" style:text-overline-color="font-color"/>
    </style:style>
    <style:style style:name="T18" style:family="text">
      <style:text-properties style:font-name="Calibri" fo:font-size="10pt" fo:font-style="italic" fo:font-weight="normal" style:font-size-asian="10pt" style:font-style-asian="italic" style:font-weight-asian="normal" style:font-size-complex="10pt" style:font-style-complex="italic" style:font-weight-complex="normal"/>
    </style:style>
    <style:style style:name="T19" style:family="text">
      <style:text-properties style:font-name="Calibri" fo:font-size="14pt" style:font-size-asian="14pt" style:font-size-complex="14pt"/>
    </style:style>
    <style:style style:name="T20"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21" style:family="text">
      <style:text-properties fo:font-variant="normal" fo:text-transform="none" style:use-window-font-color="true" loext:opacity="0%" style:text-outline="false" style:text-line-through-style="none" style:text-line-through-type="none" style:font-name="Calibri" fo:font-size="15pt" fo:font-style="normal" fo:text-shadow="none" style:text-underline-style="none" fo:font-weight="bold" style:letter-kerning="true" style:font-name-asian="Microsoft YaHei" style:font-size-asian="15pt" style:font-style-asian="normal" style:font-weight-asian="bold" style:font-name-complex="Lucida Sans" style:font-size-complex="15pt" style:font-style-complex="normal" style:font-weight-complex="bold" style:text-emphasize="none" style:font-relief="none" style:text-overline-style="none" style:text-overline-color="font-color"/>
    </style:style>
    <style:style style:name="T22"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Lucida Sans" style:font-size-complex="10pt" style:font-style-complex="normal" style:font-weight-complex="normal" style:text-emphasize="none" style:font-relief="none" style:text-overline-style="none" style:text-overline-color="font-color"/>
    </style:style>
    <style:style style:name="T23" style:family="text">
      <style:text-properties fo:font-variant="normal" fo:text-transform="none" style:use-window-font-color="true" loext:opacity="0%" style:text-outline="false" style:text-line-through-style="none" style:text-line-through-type="none" style:font-name="Calibri" fo:font-size="8pt" fo:font-style="normal" fo:text-shadow="none" style:text-underline-style="none" fo:font-weight="normal" style:letter-kerning="true" style:font-name-asian="Microsoft YaHei" style:font-size-asian="8pt" style:font-style-asian="normal" style:font-weight-asian="normal" style:font-name-complex="Lucida Sans" style:font-size-complex="8pt" style:font-style-complex="normal" style:font-weight-complex="normal" style:text-emphasize="none" style:font-relief="none" style:text-overline-style="none" style:text-overline-color="font-color"/>
    </style:style>
    <style:style style:name="T24" style:family="text">
      <style:text-properties fo:font-variant="normal" fo:text-transform="none" fo:color="#ffffff" loext:opacity="100%" style:text-outline="false" style:text-line-through-style="none" style:text-line-through-type="none" style:font-name="Calibri" fo:font-size="14pt" fo:font-style="normal" fo:text-shadow="none" style:text-underline-style="none" fo:font-weight="normal" style:letter-kerning="true" fo:background-color="#000000"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25" style:family="text">
      <style:text-properties fo:font-variant="normal" fo:text-transform="none" style:use-window-font-color="true" loext:opacity="0%" style:text-outline="false" style:text-line-through-style="none" style:text-line-through-type="none" style:font-name="Calibri" fo:font-size="11pt" fo:font-style="normal" fo:text-shadow="none" style:text-underline-style="none" fo:font-weight="normal" style:letter-kerning="true" style:font-name-asian="Microsoft YaHei" style:font-size-asian="11pt" style:font-style-asian="normal" style:font-weight-asian="normal" style:font-name-complex="Lucida Sans" style:font-size-complex="11pt" style:font-style-complex="normal" style:font-weight-complex="normal" style:text-emphasize="none" style:font-relief="none" style:text-overline-style="none" style:text-overline-color="font-color"/>
    </style:style>
    <style:style style:name="T26" style:family="text">
      <style:text-properties fo:font-variant="normal" fo:text-transform="none" fo:color="#ffffff" loext:opacity="100%" style:text-outline="false" style:text-line-through-style="none" style:text-line-through-type="none" style:font-name="Calibri" fo:font-size="15pt" fo:font-style="normal" fo:text-shadow="none" style:text-underline-style="none" fo:font-weight="normal" style:letter-kerning="true" fo:background-color="#000000" style:font-name-asian="Microsoft YaHei" style:font-size-asian="15pt" style:font-style-asian="normal" style:font-weight-asian="normal" style:font-name-complex="Lucida Sans" style:font-size-complex="15pt" style:font-style-complex="normal" style:font-weight-complex="normal" style:text-emphasize="none" style:font-relief="non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font-name="Calibri" fo:font-size="12pt" fo:font-style="normal" fo:text-shadow="none" style:text-underline-style="none" fo:font-weight="normal" style:letter-kerning="true" style:font-name-asian="Microsoft YaHei" style:font-size-asian="12pt" style:font-style-asian="normal" style:font-weight-asian="normal" style:font-name-complex="Lucida Sans" style:font-size-complex="12pt" style:font-style-complex="normal" style:font-weight-complex="normal" style:text-emphasize="none" style:font-relief="none" style:text-overline-style="none" style:text-overline-color="font-color"/>
    </style:style>
    <style:style style:name="T28" style:family="text">
      <style:text-properties style:text-line-through-style="none" style:text-line-through-type="none" style:font-name="Calibri" fo:font-size="15pt" fo:font-weight="bold" style:font-size-asian="15pt" style:font-weight-asian="bold" style:font-size-complex="15pt" style:font-weight-complex="bold"/>
    </style:style>
    <style:style style:name="T29" style:family="text">
      <style:text-properties style:text-line-through-style="solid" style:text-line-through-type="single" style:font-name="Calibri" fo:font-size="15pt" style:font-size-asian="15pt" style:font-size-complex="15pt"/>
    </style:style>
    <style:style style:name="T30" style:family="text">
      <style:text-properties fo:color="#ffbf00" loext:opacity="100%" style:font-name="PR Uncial" fo:font-size="48pt" fo:background-color="#729fcf" style:font-size-asian="48pt" style:font-size-complex="48pt"/>
    </style:style>
    <style:style style:name="T31" style:family="text">
      <style:text-properties fo:color="#c9211e" loext:opacity="100%" style:font-name="PR Uncial" fo:font-size="48pt" fo:background-color="transparent" style:font-size-asian="48pt" style:font-size-complex="48pt"/>
    </style:style>
    <style:style style:name="T32" style:family="text">
      <style:text-properties fo:color="#c9211e" loext:opacity="100%" style:font-name="PR Uncial" fo:font-size="48pt" style:font-size-asian="48pt" style:font-size-complex="48pt"/>
    </style:style>
    <style:style style:name="T33" style:family="text">
      <style:text-properties fo:color="#c9211e" loext:opacity="100%" style:font-name="PR Uncial" fo:font-size="24pt" style:font-size-asian="24pt" style:font-size-complex="24pt"/>
    </style:style>
    <style:style style:name="T34" style:family="text">
      <style:text-properties fo:color="#c9211e" loext:opacity="100%" style:font-name="PR Uncial" fo:font-size="18pt" style:font-size-asian="18pt" style:font-size-complex="18pt"/>
    </style:style>
    <style:style style:name="T35" style:family="text">
      <style:text-properties style:font-name="PR Uncial" fo:font-size="18pt" style:font-size-asian="18pt" style:font-size-complex="18pt"/>
    </style:style>
    <style:style style:name="T36" style:family="text">
      <style:text-properties style:font-name="Calibri" fo:font-size="14pt" fo:font-weight="bold" style:font-size-asian="14pt" style:font-weight-asian="bold" style:font-size-complex="14pt" style:font-weight-complex="bold"/>
    </style:style>
    <style:style style:name="T37"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38"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solid" style:text-underline-width="auto" style:text-underline-color="font-color" style:letter-kerning="true" style:font-name-asian="Microsoft YaHei" style:font-size-asian="14pt" style:font-style-asian="normal" style:font-name-complex="Lucida Sans" style:font-size-complex="14pt" style:font-style-complex="normal" style:text-emphasize="none" style:font-relief="none" style:text-overline-style="none" style:text-overline-color="font-color"/>
    </style:style>
    <style:style style:name="T39"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none" style:letter-kerning="true" style:font-name-asian="Microsoft YaHei" style:font-size-asian="14pt" style:font-style-asian="normal" style:font-name-complex="Lucida Sans" style:font-size-complex="14pt" style:font-style-complex="normal" style:text-emphasize="none" style:font-relief="none" style:text-overline-style="none" style:text-overline-color="font-color"/>
    </style:style>
    <style:style style:name="T40" style:family="text">
      <style:text-properties fo:color="#c9211e" loext:opacity="100%" style:font-name="Calibri" fo:font-size="14pt" fo:font-weight="bold" style:font-size-asian="14pt" style:font-weight-asian="bold" style:font-size-complex="14pt" style:font-weight-complex="bold"/>
    </style:style>
    <style:style style:name="T41" style:family="text">
      <style:text-properties style:font-name="Calibri" fo:font-size="14pt" style:text-underline-style="solid" style:text-underline-width="auto" style:text-underline-color="font-color" style:font-size-asian="14pt" style:font-size-complex="14pt"/>
    </style:style>
    <style:style style:name="T42" style:family="text">
      <style:text-properties fo:color="#ffffff" loext:opacity="100%" style:font-name="Calibri" fo:font-size="14pt" style:font-size-asian="14pt" style:font-size-complex="14pt"/>
    </style:style>
    <style:style style:name="T43" style:family="text">
      <style:text-properties fo:color="#000000" loext:opacity="100%" style:font-name="Calibri" fo:font-size="14pt" style:font-size-asian="14pt" style:font-size-complex="14pt"/>
    </style:style>
    <style:style style:name="T44" style:family="text">
      <style:text-properties style:font-name="Calibri" fo:font-size="10pt" style:font-size-asian="10pt" style:font-size-complex="10pt"/>
    </style:style>
    <style:style style:name="T45" style:family="text">
      <style:text-properties fo:font-variant="normal" fo:text-transform="none" style:use-window-font-color="true" loext:opacity="0%" style:text-outline="false" style:text-line-through-style="none" style:text-line-through-type="none" style:font-name="Calibri"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46" style:family="text">
      <style:text-properties style:font-name="Calibri1" fo:font-size="14pt" style:text-underline-style="solid" style:text-underline-width="auto" style:text-underline-color="font-color" fo:font-weight="bold" style:font-size-asian="14pt" style:font-name-complex="Calibri1" style:font-size-complex="14pt"/>
    </style:style>
    <style:style style:name="T47" style:family="text">
      <style:text-properties style:font-name="Calibri1" fo:font-size="14pt" fo:font-style="italic" style:font-size-asian="14pt" style:font-name-complex="Calibri1" style:font-size-complex="14pt" style:font-style-complex="italic"/>
    </style:style>
    <style:style style:name="T48" style:family="text">
      <style:text-properties style:font-name="Calibri1" fo:font-size="14pt" fo:font-style="italic" fo:font-weight="bold" style:font-size-asian="14pt" style:font-weight-asian="bold" style:font-name-complex="Calibri1" style:font-size-complex="14pt" style:font-style-complex="italic" style:font-weight-complex="bold"/>
    </style:style>
    <style:style style:name="T49" style:family="text">
      <style:text-properties style:font-name="Calibri1" fo:font-size="14pt" style:font-size-asian="14pt" style:font-name-complex="Calibri1" style:font-size-complex="14pt"/>
    </style:style>
    <style:style style:name="T50" style:family="text">
      <style:text-properties style:font-name="Calibri1" fo:font-size="14pt" fo:font-weight="bold" style:font-size-asian="14pt" style:font-name-complex="Calibri1" style:font-size-complex="14pt" style:font-weight-complex="bold"/>
    </style:style>
    <style:style style:name="T51" style:family="text">
      <style:text-properties style:font-name="Calibri1" fo:font-size="6pt" style:text-underline-style="none" fo:font-weight="normal" style:font-size-asian="6pt" style:font-weight-asian="normal" style:font-name-complex="Calibri1" style:font-size-complex="6pt" style:font-weight-complex="normal"/>
    </style:style>
    <style:style style:name="T52" style:family="text">
      <style:text-properties fo:color="#808080" loext:opacity="100%" style:font-name="Calibri1" fo:font-size="14pt" style:text-underline-style="solid" style:text-underline-width="auto" style:text-underline-color="font-color" fo:font-weight="bold" style:font-size-asian="14pt" style:font-name-complex="Calibri1" style:font-size-complex="14pt" style:font-weight-complex="bold"/>
    </style:style>
    <style:style style:name="T53" style:family="text">
      <style:text-properties fo:color="#808080" loext:opacity="100%" style:font-name="Calibri1" fo:font-size="14pt" fo:font-style="italic" style:font-size-asian="14pt" style:font-name-complex="Calibri1" style:font-size-complex="14pt" style:font-style-complex="italic"/>
    </style:style>
    <style:style style:name="T54" style:family="text">
      <style:text-properties fo:color="#808080" loext:opacity="100%" style:font-name="Calibri1" fo:font-size="14pt" fo:font-style="italic" fo:font-weight="bold" style:font-size-asian="14pt" style:font-weight-asian="bold" style:font-name-complex="Calibri1" style:font-size-complex="14pt" style:font-style-complex="italic" style:font-weight-complex="bold"/>
    </style:style>
    <style:style style:name="T55" style:family="text">
      <style:text-properties fo:color="#808080" loext:opacity="100%" style:font-name="Calibri1" fo:font-size="14pt" style:font-size-asian="14pt" style:font-name-complex="Calibri1" style:font-size-complex="14pt"/>
    </style:style>
    <style:style style:name="T56" style:family="text">
      <style:text-properties fo:color="#808080" loext:opacity="100%" style:font-name="Calibri1" fo:font-size="14pt" fo:font-weight="bold" style:font-size-asian="14pt" style:font-name-complex="Calibri1" style:font-size-complex="14pt" style:font-weight-complex="bold"/>
    </style:style>
    <style:style style:name="T57" style:family="text">
      <style:text-properties fo:color="#808080" loext:opacity="100%" style:font-name="Calibri" fo:font-size="6pt" style:text-underline-style="none" fo:font-weight="normal" style:font-size-asian="6pt" style:font-weight-asian="normal" style:font-size-complex="6pt" style:font-weight-complex="normal"/>
    </style:style>
    <style:style style:name="T58" style:family="text">
      <style:text-properties fo:color="#808080" loext:opacity="100%" style:font-name="Calibri" fo:font-size="14pt" style:text-underline-style="solid" style:text-underline-width="auto" style:text-underline-color="font-color" fo:font-weight="bold" style:font-size-asian="14pt" style:font-size-complex="14pt" style:font-weight-complex="bold"/>
    </style:style>
    <style:style style:name="T59" style:family="text">
      <style:text-properties fo:color="#808080" loext:opacity="100%" style:font-name="Calibri" fo:font-size="14pt" fo:font-style="italic" style:font-size-asian="14pt" style:font-size-complex="14pt" style:font-style-complex="italic"/>
    </style:style>
    <style:style style:name="T60" style:family="text">
      <style:text-properties fo:color="#808080" loext:opacity="100%" style:font-name="Calibri" fo:font-size="14pt" fo:font-style="italic" fo:font-weight="bold" style:font-size-asian="14pt" style:font-weight-asian="bold" style:font-size-complex="14pt" style:font-style-complex="italic" style:font-weight-complex="bold"/>
    </style:style>
    <style:style style:name="T61" style:family="text">
      <style:text-properties fo:color="#808080" loext:opacity="100%" style:font-name="Calibri" fo:font-size="14pt" style:font-size-asian="14pt" style:font-size-complex="14pt"/>
    </style:style>
    <style:style style:name="T62" style:family="text">
      <style:text-properties fo:color="#808080" loext:opacity="100%" style:font-name="Calibri" fo:font-size="14pt" fo:font-weight="bold" style:font-size-asian="14pt" style:font-size-complex="14pt" style:font-weight-complex="bold"/>
    </style:style>
    <style:style style:name="T63" style:family="text">
      <style:text-properties fo:font-variant="normal" fo:text-transform="none" style:use-window-font-color="true" loext:opacity="0%" style:text-outline="false" style:text-line-through-style="none" style:text-line-through-type="none" style:font-name="Liberation Sans"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64" style:family="text">
      <style:text-properties fo:font-variant="normal" fo:text-transform="none" style:use-window-font-color="true" loext:opacity="0%" style:text-outline="false" style:text-line-through-style="none" style:text-line-through-type="none" style:font-name="Calibri1"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65"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solid" style:text-underline-width="auto" style:text-underline-color="font-color"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66"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67"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68" style:family="text">
      <style:text-properties fo:font-variant="normal" fo:text-transform="none" style:use-window-font-color="true" loext:opacity="0%" style:text-outline="false" style:text-line-through-style="none" style:text-line-through-type="none" style:font-name="Calibri1"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69" style:family="text">
      <style:text-properties fo:font-variant="normal" fo:text-transform="none" style:use-window-font-color="true" loext:opacity="0%" style:text-outline="false" style:text-line-through-style="none" style:text-line-through-type="none" style:font-name="Calibri1" fo:font-size="6pt" fo:font-style="normal" fo:text-shadow="none" style:text-underline-style="solid" style:text-underline-width="auto" style:text-underline-color="font-color" fo:font-weight="bold" style:letter-kerning="true" style:font-name-asian="Calibri1" style:font-size-asian="6pt" style:font-style-asian="normal" style:font-weight-asian="bold" style:font-name-complex="Calibri1" style:font-size-complex="6pt" style:font-style-complex="normal" style:font-weight-complex="bold" style:text-emphasize="none" style:font-relief="none" style:text-overline-style="none" style:text-overline-color="font-color"/>
    </style:style>
    <style:style style:name="T70"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solid" style:text-underline-width="auto" style:text-underline-color="font-color"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71" style:family="text">
      <style:text-properties fo:font-variant="normal" fo:text-transform="none" fo:color="#808080" loext:opacity="100%" style:text-outline="false" style:text-line-through-style="none" style:text-line-through-type="none" style:font-name="Calibri1"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72"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73"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74" style:family="text">
      <style:text-properties fo:font-variant="normal" fo:text-transform="none" fo:color="#808080" loext:opacity="100%" style:text-outline="false" style:text-line-through-style="none" style:text-line-through-type="none" style:font-name="Calibri1"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75" style:family="text">
      <style:text-properties fo:font-variant="normal" fo:text-transform="none" fo:color="#808080" loext:opacity="100%" style:text-outline="false" style:text-line-through-style="none" style:text-line-through-type="none" style:font-name="Calibri1" fo:font-size="14pt" fo:font-style="italic" fo:text-shadow="none" style:text-underline-style="none" fo:font-weight="bold" style:letter-kerning="true" style:font-name-asian="Calibri1" style:font-size-asian="14pt" style:font-style-asian="italic" style:font-weight-asian="bold" style:font-name-complex="Calibri1" style:font-size-complex="14pt" style:font-style-complex="italic" style:font-weight-complex="bold" style:text-emphasize="none" style:font-relief="none" style:text-overline-style="none" style:text-overline-color="font-color"/>
    </style:style>
    <style:style style:name="T76" style:family="text">
      <style:text-properties fo:font-variant="normal" fo:text-transform="none" fo:color="#808080" loext:opacity="100%" style:text-outline="false" style:text-line-through-style="none" style:text-line-through-type="none" style:font-name="Liberation Sans" fo:font-size="6pt" fo:font-style="normal" fo:text-shadow="none" style:text-underline-style="solid" style:text-underline-width="auto" style:text-underline-color="font-color" fo:font-weight="bold" style:letter-kerning="true" style:font-name-asian="Microsoft YaHei" style:font-size-asian="6pt" style:font-style-asian="normal" style:font-weight-asian="bold" style:font-name-complex="Lucida Sans" style:font-size-complex="6pt" style:font-style-complex="normal" style:font-weight-complex="bold" style:text-emphasize="none" style:font-relief="none" style:text-overline-style="none" style:text-overline-color="font-color"/>
    </style:style>
    <style:style style:name="T77"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solid" style:text-underline-width="auto" style:text-underline-color="font-color"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78"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normal" style:letter-kerning="true" style:font-name-asian="Calibri1" style:font-size-asian="14pt" style:font-style-asian="italic" style:font-weight-asian="normal" style:font-name-complex="Calibri1" style:font-size-complex="14pt" style:font-style-complex="italic" style:font-weight-complex="normal" style:text-emphasize="none" style:font-relief="none" style:text-overline-style="none" style:text-overline-color="font-color"/>
    </style:style>
    <style:style style:name="T79"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Calibri1"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80"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bold" style:letter-kerning="true" style:font-name-asian="Calibri1" style:font-size-asian="14pt" style:font-style-asian="normal" style:font-weight-asian="bold" style:font-name-complex="Calibri1" style:font-size-complex="14pt" style:font-style-complex="normal" style:font-weight-complex="bold" style:text-emphasize="none" style:font-relief="none" style:text-overline-style="none" style:text-overline-color="font-color"/>
    </style:style>
    <style:style style:name="T81"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Calibri1" style:font-size-complex="14pt" style:font-style-complex="normal" style:font-weight-complex="normal" style:text-emphasize="none" style:font-relief="none" style:text-overline-style="none" style:text-overline-color="font-color"/>
    </style:style>
    <style:style style:name="T82"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normal" style:letter-kerning="true" style:font-name-asian="Microsoft YaHei" style:font-size-asian="14pt" style:font-style-asian="italic" style:font-weight-asian="normal" style:font-name-complex="Lucida Sans" style:font-size-complex="14pt" style:font-style-complex="italic" style:font-weight-complex="normal" style:text-emphasize="none" style:font-relief="none" style:text-overline-style="none" style:text-overline-color="font-color"/>
    </style:style>
    <style:style style:name="T83" style:family="text">
      <style:text-properties fo:font-variant="normal" fo:text-transform="none" fo:color="#808080" loext:opacity="100%" style:text-outline="false" style:text-line-through-style="none" style:text-line-through-type="none" style:font-name="Calibri" fo:font-size="14pt" fo:font-style="italic" fo:text-shadow="none" style:text-underline-style="none" fo:font-weight="bold" style:letter-kerning="true" style:font-name-asian="Microsoft YaHei" style:font-size-asian="14pt" style:font-style-asian="italic" style:font-weight-asian="bold" style:font-name-complex="Lucida Sans" style:font-size-complex="14pt" style:font-style-complex="italic" style:font-weight-complex="bold" style:text-emphasize="none" style:font-relief="none" style:text-overline-style="none" style:text-overline-color="font-color"/>
    </style:style>
    <style:style style:name="T84"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normal" style:letter-kerning="true" style:font-name-asian="Microsoft YaHei" style:font-size-asian="14pt" style:font-style-asian="normal" style:font-weight-asian="normal" style:font-name-complex="Lucida Sans" style:font-size-complex="14pt" style:font-style-complex="normal" style:font-weight-complex="normal" style:text-emphasize="none" style:font-relief="none" style:text-overline-style="none" style:text-overline-color="font-color"/>
    </style:style>
    <style:style style:name="T85" style:family="text">
      <style:text-properties fo:font-variant="normal" fo:text-transform="none" fo:color="#808080" loext:opacity="100%" style:text-outline="false" style:text-line-through-style="none" style:text-line-through-type="none" style:font-name="Calibri" fo:font-size="14pt" fo:font-style="normal" fo:text-shadow="none" style:text-underline-style="none" fo:font-weight="bold" style:letter-kerning="true" style:font-name-asian="Microsoft YaHei" style:font-size-asian="14pt" style:font-style-asian="normal" style:font-weight-asian="bold" style:font-name-complex="Lucida Sans" style:font-size-complex="14pt" style:font-style-complex="normal" style:font-weight-complex="bold" style:text-emphasize="none" style:font-relief="none" style:text-overline-style="none" style:text-overline-color="font-color"/>
    </style:style>
    <style:style style:name="T86" style:family="text">
      <style:text-properties fo:font-variant="normal" fo:text-transform="none" style:use-window-font-color="true" loext:opacity="0%" style:text-outline="false" style:text-line-through-style="none" style:text-line-through-type="none" style:font-name="Myanmar Text" fo:font-size="32pt" fo:font-style="normal" fo:text-shadow="none" style:text-underline-style="none" fo:font-weight="bold" style:letter-kerning="true" style:font-name-asian="Myanmar Text" style:font-size-asian="32pt" style:font-style-asian="normal" style:font-weight-asian="bold" style:font-name-complex="Myanmar Text" style:font-size-complex="32pt" style:font-style-complex="normal" style:font-weight-complex="bold" style:text-emphasize="none" style:font-relief="none" style:text-overline-style="none" style:text-overline-color="font-color"/>
    </style:style>
    <style:style style:name="T87" style:family="text">
      <style:text-properties fo:font-variant="normal" fo:text-transform="none" style:use-window-font-color="true" loext:opacity="0%" style:text-outline="false" style:text-line-through-style="none" style:text-line-through-type="none" style:font-name="Myanmar Text" fo:font-size="15pt" fo:font-style="normal" fo:text-shadow="none" style:text-underline-style="none" fo:font-weight="bold" style:letter-kerning="true" style:font-name-asian="Myanmar Text" style:font-size-asian="15pt" style:font-style-asian="normal" style:font-weight-asian="bold" style:font-name-complex="Myanmar Text" style:font-size-complex="15pt" style:font-style-complex="normal" style:font-weight-complex="bold" style:text-emphasize="none" style:font-relief="none" style:text-overline-style="none" style:text-overline-color="font-color"/>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body>
    <office:presentation>
      <draw:page draw:name="page1" draw:style-name="dp1" draw:master-page-name="Standard" presentation:presentation-page-layout-name="AL1T1">
        <draw:frame draw:style-name="gr1" draw:text-style-name="P3" draw:layer="layout" svg:width="6.271cm" svg:height="24.647cm" svg:x="0.409cm" svg:y="4.704cm">
          <draw:text-box>
            <text:p text:style-name="P1"><text:span text:style-name="T1">Attribute &amp; Fertigkeiten</text:span><text:span text:style-name="T1"><text:line-break/></text:span><text:span text:style-name="T2">Stärke <text:s text:c="18"/>3</text:span><text:span text:style-name="T2"><text:line-break/></text:span><text:span text:style-name="T3"> <text:s text:c="2"/>Kraft</text:span><text:span text:style-name="T3"><text:tab/></text:span><text:span text:style-name="T3"><text:tab/></text:span><text:span text:style-name="T3"><text:tab/></text:span><text:span text:style-name="T3"><text:line-break/></text:span><text:span text:style-name="T3"> <text:s text:c="2"/>Ausdauer</text:span><text:span text:style-name="T3"><text:tab/></text:span><text:span text:style-name="T3"><text:tab/></text:span><text:span text:style-name="T3"><text:line-break/></text:span><text:span text:style-name="T3"> <text:s text:c="2"/>Nahkampf</text:span><text:span text:style-name="T3"><text:tab/></text:span><text:span text:style-name="T3">1</text:span><text:span text:style-name="T3"><text:tab/></text:span><text:span text:style-name="T3"><text:line-break/></text:span><text:span text:style-name="T3"> <text:s text:c="2"/>Handwerk</text:span><text:span text:style-name="T3"><text:tab/></text:span><text:span text:style-name="T4"><text:tab/></text:span></text:p>
            <text:p text:style-name="P1"><text:span text:style-name="T2">Geschick <text:s text:c="13"/>3</text:span><text:span text:style-name="T2"><text:line-break/></text:span><text:span text:style-name="T5"> <text:s text:c="2"/>Verbergen</text:span><text:span text:style-name="T5"><text:line-break/></text:span><text:span text:style-name="T5"> <text:s text:c="2"/>Fingerfertigkeit</text:span><text:span text:style-name="T5"><text:tab/></text:span><text:span text:style-name="T5"><text:line-break/></text:span><text:span text:style-name="T5"> <text:s text:c="2"/>Bewegen</text:span><text:span text:style-name="T5"><text:tab/></text:span><text:span text:style-name="T5"><text:tab/></text:span><text:span text:style-name="T5">1</text:span><text:span text:style-name="T5"><text:line-break/></text:span><text:span text:style-name="T5"> <text:s text:c="2"/>Fernkampf</text:span><text:span text:style-name="T5"><text:tab/></text:span></text:p>
            <text:p text:style-name="P2"><text:span text:style-name="T6">Verstand <text:s text:c="12"/>6</text:span><text:span text:style-name="T6"><text:line-break/></text:span><text:span text:style-name="T5"> <text:s text:c="2"/>Kundschaften</text:span><text:span text:style-name="T5"><text:tab/></text:span><text:span text:style-name="T5">1</text:span><text:span text:style-name="T5"><text:line-break/></text:span><text:span text:style-name="T5"> <text:s text:c="2"/>Wissen</text:span><text:span text:style-name="T5"><text:tab/></text:span><text:span text:style-name="T5"><text:tab/></text:span><text:span text:style-name="T5">3</text:span><text:span text:style-name="T5"><text:line-break/></text:span><text:span text:style-name="T5"> <text:s text:c="2"/>Überleben</text:span><text:span text:style-name="T3"><text:tab/></text:span><text:span text:style-name="T3"><text:line-break/></text:span><text:span text:style-name="T5"> <text:s text:c="2"/></text:span><text:span text:style-name="T7">Menschenkenntnis</text:span><text:span text:style-name="T7"><text:tab/></text:span><text:span text:style-name="T5">3</text:span></text:p>
            <text:p text:style-name="P2"><text:span text:style-name="T6">Empathie <text:s text:c="11"/></text:span><text:span text:style-name="T2">3</text:span><text:span text:style-name="T2"><text:line-break/></text:span><text:span text:style-name="T5"> <text:s text:c="2"/>Manipulation</text:span><text:span text:style-name="T3"><text:tab/></text:span><text:span text:style-name="T3"><text:line-break/></text:span><text:span text:style-name="T5"> <text:s text:c="2"/>Darbietung</text:span><text:span text:style-name="T3"><text:tab/></text:span><text:span text:style-name="T3"><text:tab/></text:span><text:span text:style-name="T3"><text:line-break/></text:span><text:span text:style-name="T5"> <text:s text:c="2"/>Heilen</text:span><text:span text:style-name="T5"><text:tab/></text:span><text:span text:style-name="T5"><text:tab/></text:span><text:span text:style-name="T5"><text:line-break/></text:span><text:span text:style-name="T5"> <text:s text:c="2"/>Tierkunde</text:span></text:p>
            <text:p text:style-name="P2"><text:span text:style-name="T8">Zustände</text:span><text:span text:style-name="T8"><text:line-break/></text:span><text:span text:style-name="T9"> <text:s text:c="7"/>müde <text:s text:c="5"/>durstig</text:span><text:span text:style-name="T9"><text:line-break/></text:span><text:span text:style-name="T9"><text:line-break/></text:span><text:span text:style-name="T9"><text:line-break/></text:span><text:span text:style-name="T9"><text:line-break/></text:span><text:span text:style-name="T10"> </text:span><text:span text:style-name="T9"><text:s/></text:span><text:span text:style-name="T9"><text:line-break/></text:span><text:span text:style-name="T9"> <text:s text:c="5"/>hungrig <text:s/>unterkühlt</text:span></text:p>
            <text:p text:style-name="P2"><text:span text:style-name="T9"/></text:p>
            <text:p text:style-name="P2"><text:span text:style-name="T9"/></text:p>
            <text:p text:style-name="P2"><text:span text:style-name="T9"><text:line-break/></text:span><text:span text:style-name="T8">Beziehungen</text:span><text:span text:style-name="T8"><text:line-break/></text:span><text:span text:style-name="T9">Bardo ist ein Säufer</text:span><text:span text:style-name="T9"><text:line-break/></text:span><text:span text:style-name="T9">Belvar ist überzeugend</text:span><text:span text:style-name="T9"><text:line-break/></text:span><text:span text:style-name="T9">Galan ist für uns gestorben</text:span><text:span text:style-name="T9"><text:line-break/></text:span><text:span text:style-name="T9">Brann guter Jäger</text:span></text:p>
            <text:p text:style-name="P2"><text:span text:style-name="T8">Willenskraft (WP)</text:span><text:span text:style-name="T8"><text:line-break/></text:span><text:span text:style-name="T11">●●●●●</text:span><text:span text:style-name="T12"> </text:span><text:span text:style-name="T11">●○○○○</text:span></text:p>
            <text:p text:style-name="P2"><text:span text:style-name="T8">Kritische Verletzungen</text:span><text:span text:style-name="T8"><text:line-break/></text:span><text:span text:style-name="T9">____________________</text:span></text:p>
            <text:p text:style-name="P2"><text:span text:style-name="T8">Erfahrung (EP)</text:span><text:span text:style-name="T9"><text:line-break/></text:span><text:span text:style-name="T9">6/16 (nach 5. Runde)</text:span></text:p>
          </draw:text-box>
        </draw:frame>
        <draw:frame draw:style-name="gr2" draw:text-style-name="P3" draw:layer="layout" svg:width="14.096cm" svg:height="12.519cm" svg:x="6.244cm" svg:y="17.046cm">
          <draw:text-box>
            <text:p text:style-name="P1"><text:span text:style-name="T1">Talente</text:span><text:span text:style-name="T13"><text:tab/></text:span><text:span text:style-name="T13"><text:tab/></text:span><text:span text:style-name="T13"><text:tab/></text:span><text:span text:style-name="T13"><text:tab/></text:span><text:span text:style-name="T13"><text:tab/></text:span><text:span text:style-name="T13"><text:tab/></text:span><text:span text:style-name="T13"> <text:s text:c="7"/></text:span><text:span text:style-name="T14">jung</text:span><text:span text:style-name="T14"><text:line-break/></text:span><text:span text:style-name="T15">Volk</text:span><text:span text:style-name="T16"><text:tab/></text:span><text:span text:style-name="T16">Geistesmacht:</text:span><text:span text:style-name="T17"> <text:s/></text:span><text:span text:style-name="T16">erster WP verdoppelt</text:span><text:span text:style-name="T16"><text:line-break/></text:span><text:span text:style-name="T18">Beruf</text:span><text:span text:style-name="T4"><text:tab/></text:span><text:span text:style-name="T4">Zeichenmagie: WP→Allgemeine &amp; Zeichenzauber</text:span><text:span text:style-name="T4"><text:line-break/></text:span><text:span text:style-name="T19">Beidhändig </text:span><text:span text:style-name="T20">1: schnelle Aktion = 2. Angriff</text:span><text:span text:style-name="T20"><text:line-break/></text:span><text:span text:style-name="T20">Flinke Füße 1: pro Kampfrunde 1 Ausweichen ohne Aktion</text:span><text:span text:style-name="T16"><text:line-break/></text:span><text:span text:style-name="T16">_______________________________________</text:span></text:p>
            <text:p text:style-name="P2"><text:span text:style-name="T21">Waffen</text:span><text:span text:style-name="T21"><text:tab/></text:span><text:span text:style-name="T21"><text:tab/></text:span><text:span text:style-name="T22">Bonus</text:span><text:span text:style-name="T22"><text:tab/></text:span><text:span text:style-name="T22">Schaden</text:span><text:span text:style-name="T22"><text:tab/></text:span><text:span text:style-name="T22">Reichw.</text:span><text:span text:style-name="T22"><text:tab/></text:span><text:span text:style-name="T22">Preis</text:span><text:span text:style-name="T22"><text:tab/></text:span><text:span text:style-name="T23">Gewicht</text:span><text:span text:style-name="T22"><text:tab/></text:span><text:span text:style-name="T22">Eigenschaften</text:span><text:span text:style-name="T22"><text:line-break/></text:span><text:span text:style-name="T20">Dolch</text:span><text:span text:style-name="T20"><text:tab/></text:span><text:span text:style-name="T20"><text:tab/></text:span><text:span text:style-name="T20"><text:tab/></text:span><text:span text:style-name="T24">+1</text:span><text:span text:style-name="T20"><text:tab/></text:span><text:span text:style-name="T20">1</text:span><text:span text:style-name="T20"><text:tab/></text:span><text:span text:style-name="T20">arm</text:span><text:span text:style-name="T20"><text:tab/></text:span><text:span text:style-name="T20">2 S</text:span><text:span text:style-name="T20"><text:tab/></text:span><text:span text:style-name="T17">leicht</text:span><text:span text:style-name="T20"><text:tab/></text:span><text:span text:style-name="T20">scharf, stich</text:span><text:span text:style-name="T20"><text:line-break/></text:span><text:span text:style-name="T20">Messer</text:span><text:span text:style-name="T20"><text:tab/></text:span><text:span text:style-name="T20"><text:tab/></text:span><text:span text:style-name="T24">+1</text:span><text:span text:style-name="T20"><text:tab/></text:span><text:span text:style-name="T20">1</text:span><text:span text:style-name="T20"><text:tab/></text:span><text:span text:style-name="T20">arm</text:span><text:span text:style-name="T20"><text:tab/></text:span><text:span text:style-name="T20">1 S</text:span><text:span text:style-name="T20"><text:tab/></text:span><text:span text:style-name="T17">leicht</text:span><text:span text:style-name="T20"><text:tab/></text:span><text:span text:style-name="T20">stich</text:span><text:span text:style-name="T20"><text:line-break/></text:span><text:span text:style-name="T20">Speer</text:span><text:span text:style-name="T20"><text:tab/></text:span><text:span text:style-name="T20"><text:tab/></text:span><text:span text:style-name="T20"><text:tab/></text:span><text:span text:style-name="T24">+1</text:span><text:span text:style-name="T20"><text:tab/></text:span><text:span text:style-name="T20">1</text:span><text:span text:style-name="T20"><text:tab/></text:span><text:span text:style-name="T20">nah</text:span><text:span text:style-name="T20"><text:tab/></text:span><text:span text:style-name="T20">1 S</text:span><text:span text:style-name="T20"><text:tab/></text:span><text:span text:style-name="T25">normal</text:span><text:span text:style-name="T20"><text:tab/></text:span><text:span text:style-name="T20">stich</text:span></text:p>
            <text:p text:style-name="P2"><text:span text:style-name="T21">Ausrüstung</text:span><text:span text:style-name="T21"><text:tab/></text:span><text:span text:style-name="T16"><text:tab/></text:span><text:span text:style-name="T22">Bonus</text:span><text:span text:style-name="T22"><text:tab/></text:span><text:span text:style-name="T22">Eigenschaften</text:span><text:span text:style-name="T22"><text:tab/></text:span><text:span text:style-name="T22">Preis</text:span><text:span text:style-name="T22"><text:tab/></text:span><text:span text:style-name="T22">Gewicht</text:span><text:span text:style-name="T22"><text:line-break/></text:span><text:span text:style-name="T16">Lederrüstung</text:span><text:span text:style-name="T16"><text:tab/></text:span><text:span text:style-name="T26">+2</text:span><text:span text:style-name="T26"><text:tab/></text:span><text:span text:style-name="T16"><text:tab/></text:span><text:span text:style-name="T16"><text:tab/></text:span><text:span text:style-name="T16">4 S</text:span><text:span text:style-name="T16"><text:tab/></text:span><text:span text:style-name="T16">leicht </text:span><text:span text:style-name="T16"><text:line-break/></text:span><text:span text:style-name="T16">alte Schriftrollen aus Taverne an Wegkreuzung,</text:span><text:span text:style-name="T16"><text:line-break/></text:span><text:span text:style-name="T16">Messer,</text:span><text:span text:style-name="T16"><text:line-break/></text:span><text:span text:style-name="T16">_______________________________________</text:span><text:span text:style-name="T16"><text:line-break/></text:span><text:span text:style-name="T16">_______________________________________</text:span></text:p>
            <text:p text:style-name="P2"><text:span text:style-name="T21">Verbrauchsgüter</text:span><text:span text:style-name="T21"><text:line-break/></text:span><text:span text:style-name="T16">Nahrung</text:span><text:span text:style-name="T16"><text:tab/></text:span><text:span text:style-name="T16">Wasser</text:span><text:span text:style-name="T16"><text:tab/></text:span><text:span text:style-name="T16">Pfeile</text:span><text:span text:style-name="T16"><text:tab/></text:span><text:span text:style-name="T16"><text:tab/></text:span><text:span text:style-name="T16">Fackeln</text:span><text:span text:style-name="T16"><text:line-break/></text:span><text:span text:style-name="T16">w10/w12</text:span><text:span text:style-name="T16"><text:tab/></text:span><text:span text:style-name="T16">w12/w12</text:span><text:span text:style-name="T16"><text:tab/></text:span><text:span text:style-name="T16">---/w12</text:span><text:span text:style-name="T16"><text:tab/></text:span><text:span text:style-name="T16">w8/w12</text:span></text:p>
            <text:p text:style-name="P4"><text:span text:style-name="T21">Stolz</text:span><text:span text:style-name="T21"><text:tab/></text:span><text:span text:style-name="T27"><text:tab/></text:span><text:span text:style-name="T27">Ich spüre unnatürliche Phänomene vor allen anderen. (w12, EP)</text:span><text:span text:style-name="T27"><text:line-break/></text:span><text:span text:style-name="T21">Geheimnis</text:span><text:span text:style-name="T27"><text:tab/></text:span><text:span text:style-name="T27">Ich bin ein Wissender, alle anderen sind mir wie Ameisen. (EP)</text:span></text:p>
          </draw:text-box>
        </draw:frame>
        <draw:frame draw:style-name="gr3" draw:text-style-name="P5" draw:layer="layout" svg:width="2.003cm" svg:height="2.448cm" svg:x="18.24cm" svg:y="17.373cm">
          <draw:image xlink:href="Pictures/1000000000000171000001C3FA6C20A5.png" xlink:type="simple" xlink:show="embed" xlink:actuate="onLoad" draw:mime-type="image/png">
            <text:p/>
          </draw:image>
        </draw:frame>
        <draw:frame draw:style-name="gr4" draw:text-style-name="P7" draw:layer="layout" svg:width="3.464cm" svg:height="0.784cm" svg:x="17.449cm" svg:y="17.858cm">
          <draw:text-box>
            <text:p text:style-name="P6"><text:span text:style-name="T28">2</text:span></text:p>
          </draw:text-box>
        </draw:frame>
        <draw:frame draw:style-name="gr5" draw:text-style-name="P10" draw:layer="layout" svg:width="2.974cm" svg:height="4.915cm" svg:x="17.366cm" svg:y="22.971cm">
          <draw:text-box>
            <text:p text:style-name="P8"><text:span text:style-name="T1">Münzen</text:span><text:span text:style-name="T1"><text:line-break/></text:span><text:span text:style-name="T4"> <text:s/>Gold</text:span><text:span text:style-name="T4"><text:line-break/></text:span><text:span text:style-name="T29">2 Silber</text:span><text:span text:style-name="T4"><text:line-break/></text:span><text:span text:style-name="T4"> <text:s text:c="4"/>Kupfer</text:span></text:p>
            <text:p text:style-name="P9"><text:span text:style-name="T1">Reputation</text:span><text:span text:style-name="T1"><text:line-break/></text:span><text:span text:style-name="T4">0</text:span></text:p>
            <text:p text:style-name="P9"><text:span text:style-name="T1">Traglast</text:span><text:span text:style-name="T1"><text:line-break/></text:span><text:span text:style-name="T4">4 ½ / 6</text:span></text:p>
          </draw:text-box>
        </draw:frame>
        <draw:frame draw:style-name="gr6" draw:text-style-name="P11" draw:layer="layout" svg:width="3.806cm" svg:height="2.584cm" svg:x="0.25cm" svg:y="0.408cm">
          <draw:text-box>
            <text:p><text:span text:style-name="T30"><text:s/>S </text:span></text:p>
          </draw:text-box>
        </draw:frame>
        <draw:frame draw:style-name="gr3" draw:text-style-name="P5" draw:layer="layout" svg:width="1.5cm" svg:height="1.824cm" svg:x="1.305cm" svg:y="18.054cm">
          <draw:image xlink:href="Pictures/10000000000000B4000000DB8DED2314.png" xlink:type="simple" xlink:show="embed" xlink:actuate="onLoad" draw:mime-type="image/png">
            <text:p/>
          </draw:image>
        </draw:frame>
        <draw:frame draw:style-name="gr3" draw:text-style-name="P5" draw:layer="layout" svg:width="0.969cm" svg:height="1.864cm" svg:x="3.724cm" svg:y="18.059cm">
          <draw:image xlink:href="Pictures/1000000000000076000000E33DB77A17.png" xlink:type="simple" xlink:show="embed" xlink:actuate="onLoad" draw:mime-type="image/png">
            <text:p/>
          </draw:image>
        </draw:frame>
        <draw:frame draw:style-name="gr3" draw:text-style-name="P5" draw:layer="layout" svg:width="1.63cm" svg:height="1.708cm" svg:x="1.387cm" svg:y="20.718cm">
          <draw:image xlink:href="Pictures/10000000000000D2000000DCA2FBC486.png" xlink:type="simple" xlink:show="embed" xlink:actuate="onLoad" draw:mime-type="image/png">
            <text:p/>
          </draw:image>
        </draw:frame>
        <draw:frame draw:style-name="gr3" draw:text-style-name="P5" draw:layer="layout" svg:width="1.2cm" svg:height="1.938cm" svg:x="3.617cm" svg:y="20.685cm">
          <draw:image xlink:href="Pictures/100000000000008F000000E7CECEF48E.png" xlink:type="simple" xlink:show="embed" xlink:actuate="onLoad" draw:mime-type="image/png">
            <text:p/>
          </draw:image>
        </draw:frame>
        <draw:frame draw:style-name="gr7" draw:text-style-name="P13" draw:layer="layout" svg:width="16.493cm" svg:height="3.751cm" svg:x="3.744cm" svg:y="0.879cm">
          <draw:text-box>
            <text:p text:style-name="P12"><text:span text:style-name="T31">lag</text:span><text:span text:style-name="T32">fid</text:span><text:span text:style-name="T33"><text:line-break/></text:span><text:span text:style-name="T34"><text:tab/></text:span><text:span text:style-name="T34"><text:tab/></text:span><text:span text:style-name="T34"><text:tab/></text:span><text:span text:style-name="T34"><text:tab/></text:span><text:span text:style-name="T34"><text:tab/></text:span><text:span text:style-name="T34"><text:tab/></text:span><text:span text:style-name="T34"><text:tab/></text:span><text:span text:style-name="T35">Zeichenmagier</text:span></text:p>
          </draw:text-box>
        </draw:frame>
        <draw:frame draw:style-name="gr8" draw:text-style-name="P5" draw:layer="layout" svg:width="9.355cm" svg:height="16.887cm" svg:x="11.292cm" svg:y="0.363cm">
          <draw:image xlink:href="Pictures/10000000000001BA00000330FA3317DC.png" xlink:type="simple" xlink:show="embed" xlink:actuate="onLoad" draw:mime-type="image/png">
            <text:p/>
          </draw:image>
        </draw:frame>
        <draw:frame draw:style-name="gr9" draw:text-style-name="P14" draw:layer="layout" svg:width="6.773cm" svg:height="1.128cm" svg:x="2.65cm" svg:y="3.392cm">
          <draw:text-box>
            <text:p text:style-name="P12"><text:span text:style-name="T35">Z</text:span><text:span text:style-name="T35">e</text:span><text:span text:style-name="T35">i</text:span><text:span text:style-name="T35">c</text:span><text:span text:style-name="T35">h</text:span><text:span text:style-name="T35">e</text:span><text:span text:style-name="T35">n</text:span><text:span text:style-name="T35">m</text:span><text:span text:style-name="T35">a</text:span><text:span text:style-name="T35">g</text:span><text:span text:style-name="T35">i</text:span><text:span text:style-name="T35">e</text:span><text:span text:style-name="T35">r</text:span></text:p>
          </draw:text-box>
        </draw:frame>
        <presentation:notes draw:style-name="dp2">
          <draw:page-thumbnail draw:style-name="gr10" draw:layer="layout" svg:width="19.798cm" svg:height="11.136cm" svg:x="0.6cm" svg:y="2.257cm" draw:page-number="1" presentation:class="page"/>
          <draw:frame presentation:style-name="pr1" draw:text-style-name="P15" draw:layer="layout" svg:width="16.799cm" svg:height="13.364cm" svg:x="2.1cm" svg:y="14.107cm" presentation:class="notes" presentation:placeholder="true">
            <draw:text-box/>
          </draw:frame>
        </presentation:notes>
      </draw:page>
      <draw:page draw:name="page2" draw:style-name="dp1" draw:master-page-name="Standard" presentation:presentation-page-layout-name="AL1T1">
        <draw:frame draw:style-name="gr3" draw:text-style-name="P5" draw:layer="layout" svg:width="5.516cm" svg:height="8.274cm" svg:x="14.387cm" svg:y="16.68cm">
          <draw:image xlink:href="Pictures/1000000000000400000006007EF443C0.png" xlink:type="simple" xlink:show="embed" xlink:actuate="onLoad" draw:mime-type="image/png">
            <text:p/>
          </draw:image>
        </draw:frame>
        <draw:frame draw:style-name="gr11" draw:text-style-name="P17" draw:layer="layout" svg:width="20.066cm" svg:height="28.985cm" svg:x="0.403cm" svg:y="0.705cm">
          <draw:text-box>
            <text:p text:style-name="P16"><text:span text:style-name="T1">Hintergrund</text:span><text:span text:style-name="T1"><text:line-break/></text:span><text:span text:style-name="T19">Mein Name ist </text:span><text:span text:style-name="T36">Slagfid</text:span><text:span text:style-name="T19"> und man nennt mich einen Elbenspross, denn meine Urgroßeltern </text:span><text:span text:style-name="T19">sind der Elb </text:span><text:span text:style-name="T36">Egil</text:span><text:span text:style-name="T19"> und die Menschenfrau </text:span><text:span text:style-name="T36">Inga</text:span><text:span text:style-name="T19">. Sie hatten zusammen einen Sohn, </text:span><text:span text:style-name="T36">Alboin</text:span><text:span text:style-name="T19">, </text:span><text:span text:style-name="T19">der ebenfalls eine Frau aus dem Dorf heiratete, die </text:span><text:span text:style-name="T36">Kräuterfrau Gesa</text:span><text:span text:style-name="T19">. Ihre Tochter </text:span><text:span text:style-name="T19">nannten sie </text:span><text:span text:style-name="T36">Miriel</text:span><text:span text:style-name="T19"> und sie studierte nicht nur Pflanzen sondern auch die Mineralien und </text:span><text:span text:style-name="T19">ihre Wirkungen. Sie heiratete den </text:span><text:span text:style-name="T36">Obstbauern Tankred</text:span><text:span text:style-name="T19"> und schenkte mir das Leben.</text:span></text:p>
            <text:p text:style-name="P16"><text:span text:style-name="T19">Schon als kleines Kind spielte ich am liebsten mit meinem Urgroßvater Egil, der oft unter </text:span><text:span text:style-name="T19">den Obstbäumen saß und meditierte, aber auch immer eine Geschichte oder einen </text:span><text:span text:style-name="T19">Traum zu erzählen hatte. Trotz seines Alters ist er stark und gesund und wirkt fast wie ein </text:span><text:span text:style-name="T19">junger Mann, nur ist er oft melancholisch und müde. Er lehrte mich so vieles, auch wenn </text:span><text:span text:style-name="T19">ich nicht alles verstehe. Ihm habe ich zu verdanken, dass ich die Macht der Zeichen </text:span><text:span text:style-name="T19">kenne.</text:span></text:p>
            <text:p text:style-name="P16"><text:span text:style-name="T19">Als ich älter wurde half ich auch den Bauern die beste Zeit für die Ernte zu bestimmen </text:span><text:span text:style-name="T19">und Buch über die Getreidespeicher zu führen, denn viele können nicht einmal lesen </text:span><text:span text:style-name="T19">und noch weniger rechnen. Sogar der </text:span><text:span text:style-name="T36">Ulwin der Dorfvorsteher</text:span><text:span text:style-name="T19"> bat mich darum für ihn </text:span><text:span text:style-name="T19">eine Dorfchronik zu schreiben und alle Geburten und Todesfälle zu verzeichnen. Auch </text:span><text:span text:style-name="T19">hatte ich die Rationen für Bedürftige auszugeben. Bald war ich auch kein Außenseiter im </text:span><text:span text:style-name="T19">Dorf mehr, sondern lernte mit Bauern, Handwerkern, den Alten, auch den </text:span><text:span text:style-name="T19">Trunkenbolden und Tratschweibern umzugehen.</text:span></text:p>
            <text:p text:style-name="P16"><text:span text:style-name="T19">Als Halbelb vereine ich die Weisheit der Elben mit der Lebenslust der Menschen. Doch </text:span><text:span text:style-name="T19">ich bezahle dafür auch mit Sterblichkeit. Deshalb will ich meinen Drang nach Wissen in </text:span><text:span text:style-name="T19">der mir gegebenen Zeit wohl zu nutzen wissen.</text:span></text:p>
            <text:p text:style-name="P16"><text:span text:style-name="T19">Aber das Dorf langweilt mich und ist mir öde. Viele Dörfler sind dumm und fast alle völlig </text:span><text:span text:style-name="T19">ungebildet. Von Magie und den Geheimnissen der anderen Welt weiß außer </text:span><text:span text:style-name="T19">Großväterchen und der </text:span><text:span text:style-name="T36">Rabenschwester</text:span><text:span text:style-name="T19"> niemand etwas. Sie sind zufrieden wenn sie </text:span><text:span text:style-name="T19">ihren kümmerlichen Verstand mit Bier betäuben können, wie dieser rohe </text:span><text:span text:style-name="T36">Zwerg</text:span><text:span text:style-name="T19">.</text:span></text:p>
            <text:p text:style-name="P16"><text:span text:style-name="T20">Auch </text:span><text:span text:style-name="T37">Jette, die junge Schafhirtin</text:span><text:span text:style-name="T20">, der ich einst verfiel kann mich nicht hier halten. Und </text:span><text:span text:style-name="T20">meine Mutter Miriel bittet mich zwar immer wieder inst</text:span><text:span text:style-name="T19">ändig zu bleiben, doch ich will </text:span><text:span text:style-name="T19">meinen eigenen Weg finden.</text:span></text:p>
            <text:p text:style-name="P16"><text:span text:style-name="T19">Aber allein kann ich nicht reisen, ich brauche Hilfe in der Wildnis auch wenn sie sich in </text:span><text:span text:style-name="T19">purer Goldgier und Ruhmsucht gründet. Auch wenn ich schon so vieles weiß, brauche </text:span><text:span text:style-name="T19">ich in der Wildnis doch Gefährten die mit primitiver Gewalt den Gefahren trotzen.</text:span></text:p>
            <text:p text:style-name="P16"><text:span text:style-name="T38">Meine Gefährten</text:span><text:span text:style-name="T39"><text:line-break/></text:span><text:span text:style-name="T37">Belvar</text:span><text:span text:style-name="T20">, Freund, Händler &amp; Heiler, Hund Rauk, Geliebte Linn,</text:span><text:span text:style-name="T20"><text:line-break/></text:span><text:span text:style-name="T20">Lehrling meiner Mutter Miriel, von Händler Vergil verkauft,</text:span><text:span text:style-name="T20"><text:line-break/></text:span><text:span text:style-name="T19">Husky </text:span><text:span text:style-name="T36">Rauk</text:span><text:span text:style-name="T19"><text:line-break/></text:span><text:span text:style-name="T36">Bodlo</text:span><text:span text:style-name="T19">, Säufer, Zwerg, Schmied, Bruder Badlo,</text:span><text:span text:style-name="T19"><text:line-break/></text:span><text:span text:style-name="T19">Schwester Andara (anderes Dorf)</text:span><text:span text:style-name="T19"><text:line-break/></text:span><text:span text:style-name="T36">Brann</text:span><text:span text:style-name="T19">, Jäger, Gerber, Freund Eldric der Fährtenleser,</text:span><text:span text:style-name="T19"><text:line-break/></text:span><text:span text:style-name="T19">Metzgerin Mara, Freund von Bodlo, Großvater Hagan,</text:span><text:span text:style-name="T19"><text:line-break/></text:span><text:span text:style-name="T19">fahrender Händler Rovan, Schneiderin Selene,</text:span><text:span text:style-name="T19"><text:line-break/></text:span><text:span text:style-name="T19">Söldner Torim, Jugendfreunde Jorek &amp; Lynna</text:span><text:span text:style-name="T19"><text:line-break/></text:span><text:span text:style-name="T36">Caspar</text:span><text:span text:style-name="T19">, junger Milizsoldat</text:span><text:span text:style-name="T19"><text:line-break/></text:span><text:span text:style-name="T40">Galan</text:span><text:span text:style-name="T19">, Schreiner, fehlender Daumen, Brüder Edrin, Marek, Owin,</text:span><text:span text:style-name="T19"><text:line-break/></text:span><text:span text:style-name="T19">starb für Bodlos und meine Freiheit</text:span></text:p>
            <text:p text:style-name="P16"><text:span text:style-name="T41">Andere</text:span><text:span text:style-name="T19"><text:line-break/></text:span><text:span text:style-name="T36">Ulwin</text:span><text:span text:style-name="T19">, Dorfvorsteher von Rabensend</text:span><text:span text:style-name="T19"><text:line-break/></text:span><text:span text:style-name="T36">Thorben</text:span><text:span text:style-name="T19">, sein Sohn</text:span><text:span text:style-name="T19"><text:line-break/></text:span><text:span text:style-name="T36">Isen</text:span><text:span text:style-name="T19">, Wirt „Zum vollen Fass“</text:span><text:span text:style-name="T19"><text:tab/></text:span><text:span text:style-name="T19"><text:tab/></text:span><text:span text:style-name="T19"><text:tab/></text:span><text:span text:style-name="T19"><text:tab/></text:span><text:span text:style-name="T19"><text:tab/></text:span><text:span text:style-name="T19"><text:tab/></text:span><text:span text:style-name="T42"><text:tab/></text:span><text:span text:style-name="T43">Belvar &amp; Rauk</text:span></text:p>
            <text:p text:style-name="P16"><text:span text:style-name="T41">Informationen</text:span><text:span text:style-name="T19"><text:line-break/></text:span><text:span text:style-name="T19">östlich Senke mit Felsbrocken &amp; Kassetten, weiter östlich </text:span><text:span text:style-name="T36">Raben-Heiligtum</text:span><text:span text:style-name="T19"> mit </text:span><text:span text:style-name="T19">Opferstein &amp; Eiche</text:span><text:span text:style-name="T19"><text:line-break/></text:span><text:span text:style-name="T19">süd-östlich Dorf </text:span><text:span text:style-name="T36">Steinheim</text:span><text:span text:style-name="T19">, </text:span><text:span text:style-name="T36">Schwarzenwacht</text:span><text:span text:style-name="T19">, Festung, verteidigt mit Feuer und Schwert</text:span><text:span text:style-name="T19"><text:line-break/></text:span><text:span text:style-name="T19">nord-östlich Dorf </text:span><text:span text:style-name="T36">Birkenau</text:span><text:span text:style-name="T19">, weiter NO </text:span><text:span text:style-name="T36">Hoheneichen</text:span><text:span text:style-name="T19">, altes Geschlecht, </text:span><text:span text:style-name="T19">Rabenschwestern?</text:span></text:p>
            <text:p text:style-name="P16"><text:span text:style-name="T19"/></text:p>
            <text:p text:style-name="P16"><text:span text:style-name="T44">2026-07-26</text:span><text:span text:style-name="T44"><text:tab/></text:span><text:span text:style-name="T44"><text:tab/></text:span><text:span text:style-name="T44"><text:tab/></text:span><text:span text:style-name="T44"><text:tab/></text:span><text:span text:style-name="T44"><text:tab/></text:span><text:span text:style-name="T44"><text:tab/></text:span><text:span text:style-name="T44"><text:tab/></text:span><text:span text:style-name="T44">Halbelbischer Zauberer Slagfid Elbenspross 6.odp</text:span></text:p>
          </draw:text-box>
        </draw:frame>
        <presentation:notes draw:style-name="dp2">
          <draw:page-thumbnail draw:style-name="gr10" draw:layer="layout" svg:width="19.798cm" svg:height="11.136cm" svg:x="0.6cm" svg:y="2.257cm" draw:page-number="2" presentation:class="page"/>
          <draw:frame presentation:style-name="pr1" draw:text-style-name="P15" draw:layer="layout" svg:width="16.799cm" svg:height="13.364cm" svg:x="2.1cm" svg:y="14.107cm" presentation:class="notes" presentation:placeholder="true">
            <draw:text-box/>
          </draw:frame>
        </presentation:notes>
      </draw:page>
      <draw:page draw:name="page3" draw:style-name="dp1" draw:master-page-name="Standard" presentation:presentation-page-layout-name="AL1T1">
        <draw:frame draw:style-name="gr12" draw:text-style-name="P19" draw:layer="layout" svg:width="19.362cm" svg:height="27.583cm" svg:x="0.558cm" svg:y="0.604cm">
          <draw:text-box>
            <text:p text:style-name="P8"><text:span text:style-name="T45">Allgemeine Zauber</text:span></text:p>
            <text:p text:style-name="P18"><text:span text:style-name="T46">A1</text:span><text:span text:style-name="T46"><text:tab/></text:span><text:span text:style-name="T46">Magisches Siegel</text:span><text:span text:style-name="T46"><text:line-break/></text:span><text:span text:style-name="T47">Rang 1, Reichweite: armlang, Dauer: ¼ Tag, Komponente: Stück </text:span><text:span text:style-name="T48">Kreide</text:span><text:span text:style-name="T47"><text:line-break/></text:span><text:span text:style-name="T49">Du schützt eine Person (nicht größer als ein Mensch) oder einen Ort (nicht größer als ein Mensch) vor Magie. Die Machtstufe aller Zauber, die während diesem ¼ Tag gegen diesen Ort oder Person gewirkt werden, ist um die Machtstufe des Magischen Siegels gesenkt.</text:span></text:p>
            <text:p text:style-name="P18"><text:span text:style-name="T46">A2</text:span><text:span text:style-name="T46"><text:tab/></text:span><text:span text:style-name="T46">Magie entdecken</text:span><text:span text:style-name="T46"><text:line-break/></text:span><text:span text:style-name="T47">Rang 1, Reichweite: kurz, Dauer: sofort, Komponente: </text:span><text:span text:style-name="T48">Wünschelrute</text:span><text:span text:style-name="T47"><text:line-break/></text:span><text:span text:style-name="T49">Du spürst automatisch, wenn jemand in kurzer Entfernung Magie wirkt oder wenn ein Gegenstand, den du hältst, mit Magie aufgeladen ist. Um mehr über die gewirkte Magie zu erfahren oder um </text:span><text:span text:style-name="T50">Verschleierte</text:span><text:span text:style-name="T49"> Magie zu entdecken brauchst du </text:span><text:span text:style-name="T50">Magie Entdecken </text:span><text:span text:style-name="T49">– deine Machtstufe muss in diesem Fall gleich oder höher der Machtstufe des Zaubers </text:span><text:span text:style-name="T50">Magie Verschleiern</text:span><text:span text:style-name="T49"> sein.</text:span></text:p>
            <text:p text:style-name="P18"><text:span text:style-name="T51"><text:s/></text:span></text:p>
            <text:p text:style-name="P18"><text:span text:style-name="T52">A3</text:span><text:span text:style-name="T52"><text:tab/></text:span><text:span text:style-name="T52">Magie bannen</text:span><text:span text:style-name="T52"><text:line-break/></text:span><text:span text:style-name="T53">Rang 2 </text:span><text:span text:style-name="T54">Machtwort</text:span><text:span text:style-name="T53">, Reichweite: kurz, Dauer: sofort, Komponente: </text:span><text:span text:style-name="T54">Eisenspäne</text:span><text:span text:style-name="T53"><text:line-break/></text:span><text:span text:style-name="T55">Du kannst Zauber stören, die von anderen Zauberern gewirkt werden. Dieser Zauber ist reaktiv und unterbricht die Initiative-Reihenfolge während der Kampfrunde. Du senkst die Stufe des Zaubers deines Gegners um die Machtstufe deines </text:span><text:span text:style-name="T56">Magie Bannen</text:span><text:span text:style-name="T55">. Du musst vor dem Würfeln entscheiden, wie viele WP du ausgeben willst. Ihr müsst beide für Überladen und Missgeschicke würfeln. </text:span></text:p>
            <text:p text:style-name="P18"><text:span text:style-name="T52">A4</text:span><text:span text:style-name="T52"><text:tab/></text:span><text:span text:style-name="T52">Magie verschleiern</text:span><text:span text:style-name="T52"><text:line-break/></text:span><text:span text:style-name="T53">Rang 2, Reichweite: selbst, Dauer: sofort, Komponente: Stück </text:span><text:span text:style-name="T54">Stoff</text:span><text:span text:style-name="T53"><text:line-break/></text:span><text:span text:style-name="T55">Um unbemerkt einen Zauber zu wirken musst du </text:span><text:span text:style-name="T56">Magie Verschleiern</text:span><text:span text:style-name="T55">. Dies erfordert 1 zusätzlichen WP, der aber nicht zur Machtstufe des Zaubers zählt. Einen Zauber zu </text:span><text:span text:style-name="T56">Verschleiern</text:span><text:span text:style-name="T55"> gilt nicht als eigene Aktion. Um deinen verschleierten Zauber zu entdecken, muss ein anderer Zauberer </text:span><text:span text:style-name="T56">Magie Entdecken</text:span><text:span text:style-name="T55"> wirken.</text:span></text:p>
            <text:p text:style-name="P1"><text:span text:style-name="T57"><text:s/></text:span></text:p>
            <text:p text:style-name="P1"><text:span text:style-name="T58">A5</text:span><text:span text:style-name="T58"><text:tab/></text:span><text:span text:style-name="T58">Magie binden (R)</text:span><text:span text:style-name="T58"><text:line-break/></text:span><text:span text:style-name="T59">Rang 3 </text:span><text:span text:style-name="T60">Ritual</text:span><text:span text:style-name="T59">, Reichweite: selbst, Dauer: verschieden, Komponente: Schreibfeder oder Meißel</text:span><text:span text:style-name="T59"><text:line-break/></text:span><text:span text:style-name="T61">Du kannst Zauber in unbelebte Gegenstände binden, um magische Fallen oder Artefakte zu erschaffen. Du musst allerdings zusätzliche WP aufwenden, um den Zauber an einen Gegenstand zu binden, statt seine Macht sofort zu entfesseln. Wenn du den Zauber </text:span><text:span text:style-name="T62">Bindest</text:span><text:span text:style-name="T61">, würfle für etwaiges Überladen und Missgeschick. Die zusätzlichen WP modifizieren diesen Wurf, zählen aber nicht zur Machtstufe hinzu. Für 1 zusätzlichen WP hält die Magie für einen Tag an, oder bis der Zauber ausgelöst wird. Für 2 zusätzliche WP hält die Magie dauerhaft an, oder bis der Zauber ausgelöst wird. 5 zusätzliche WP binden den Zauber für immer an den gewählten Gegenstand und er kann einmal täglich ausgelöst werden. Dies kostet WP in Höhe der Machtstufe. Du kannst den Zauber auf jede Art binden und auslösen lassen, z.B. das Aussprechen einer Formel, oder das Öffnen, Zerbrechen oder Werfen des Gegenstands. Falls der Zauber ausgelöst wird, funktioniert er genau so, wie wenn er normal gewirkt worden wäre.</text:span></text:p>
            <text:p text:style-name="P1"><text:span text:style-name="T58">A6</text:span><text:span text:style-name="T58"><text:tab/></text:span><text:span text:style-name="T58">Übertragung</text:span><text:span text:style-name="T58"><text:line-break/></text:span><text:span text:style-name="T59">Rang 3, Reichweite: armlang, Dauer: sofort, Komponente: ein Tropfen deines Bluts</text:span><text:span text:style-name="T59"><text:line-break/></text:span><text:span text:style-name="T61">Du stiehlst einer anderen Person ihre WP oder gibst deine WP an jemand anderen. Die Grundkosten des Zaubers betragen 1 WP. Anschließend kannst du so viele WP nehmen oder geben, wie du wünschst. Falls dein Ziel sich gegen die Übertragung wehrt, ist es nicht ganz so einfach – in diesem Fall kannst du maximal so viele WP übertragen, wie die Machtstufe der </text:span><text:span text:style-name="T62">Übertragung</text:span><text:span text:style-name="T61"> beträgt. Der WP, mit dem die </text:span><text:span text:style-name="T62">Übertragung</text:span><text:span text:style-name="T61"> selbst gewirkt wird, wird verbraucht und nicht übertragen.</text:span></text:p>
          </draw:text-box>
        </draw:frame>
        <presentation:notes draw:style-name="dp2">
          <draw:page-thumbnail draw:style-name="gr10" draw:layer="layout" svg:width="19.798cm" svg:height="11.136cm" svg:x="0.6cm" svg:y="2.257cm" draw:page-number="3" presentation:class="page"/>
          <draw:frame presentation:style-name="pr1" draw:text-style-name="P15" draw:layer="layout" svg:width="16.799cm" svg:height="13.364cm" svg:x="2.1cm" svg:y="14.107cm" presentation:class="notes" presentation:placeholder="true">
            <draw:text-box/>
          </draw:frame>
        </presentation:notes>
      </draw:page>
      <draw:page draw:name="page4" draw:style-name="dp1" draw:master-page-name="Standard" presentation:presentation-page-layout-name="AL1T1">
        <draw:frame draw:style-name="gr13" draw:text-style-name="P20" draw:layer="layout" svg:width="18.149cm" svg:height="28.331cm" svg:x="0.4cm" svg:y="0.415cm">
          <draw:text-box>
            <text:p text:style-name="P4"><text:span text:style-name="T63">Zeichenmagie</text:span></text:p>
            <text:p text:style-name="P4"><text:span text:style-name="T64">Zeichen können eingeritzt, gemalt oder in die Luft gezeichnet werden. Malen oder Ritzen gilt als Komponente. Malen dauert einige Minuten, Einritzen ¼ Tag. Jedes Zeichen wirkt genau ein Mal.</text:span></text:p>
            <text:p text:style-name="P4"><text:span text:style-name="T65">Z1</text:span><text:span text:style-name="T65"><text:tab/></text:span><text:span text:style-name="T65">Anlocken</text:span><text:span text:style-name="T65"><text:line-break/></text:span><text:span text:style-name="T64">Rang 1, Reichweite: kurz, Dauer: sofort, Komponente: materielles Zeichen</text:span><text:span text:style-name="T64"><text:line-break/></text:span><text:span text:style-name="T66">Das Zeichen lockt Personen an, die nur mit </text:span><text:span text:style-name="T67">Menschenkenntnis</text:span><text:span text:style-name="T66"> mit Malus M</text:span><text:span text:style-name="T68">achtstufe</text:span><text:span text:style-name="T66"> widerstehen können oder zum Zeichen rennen müssen. Danach sind sie frei.</text:span></text:p>
            <text:p text:style-name="P4"><text:span text:style-name="T65">Z2</text:span><text:span text:style-name="T65"><text:tab/></text:span><text:span text:style-name="T65">Angst einflössen</text:span><text:span text:style-name="T65"><text:line-break/></text:span><text:span text:style-name="T64">Rang 1, Reichweite: kurz, Dauer: sofort, Komponente: materielles Zeichen</text:span><text:span text:style-name="T64"><text:line-break/></text:span><text:span text:style-name="T66">Du erweckst tiefe Furcht in einer Person. </text:span><text:span text:style-name="T67">Verstand</text:span><text:span text:style-name="T66"> – Machtstufe widersteht.</text:span></text:p>
            <text:p text:style-name="P4"><text:span text:style-name="T65">Z3</text:span><text:span text:style-name="T65"><text:tab/></text:span><text:span text:style-name="T65">Lähmen</text:span><text:span text:style-name="T65"><text:line-break/></text:span><text:span text:style-name="T64">Rang 1, Reichweite: kurz, Dauer: sofort, Komponente: materielles Zeichen</text:span><text:span text:style-name="T64"><text:line-break/></text:span><text:span text:style-name="T66">Du versetzt eine Person in hypnotische Trance. Machtstufe 1 → verliert schnelle Aktion,</text:span><text:span text:style-name="T66"><text:line-break/></text:span><text:span text:style-name="T66">MS 2 → verliert langsame Aktion, MS 3 → verliert beide Aktionen, MS 4 → verliert Bonus-Aktionen</text:span></text:p>
            <text:p text:style-name="P4"><text:span text:style-name="T69"/></text:p>
            <text:p text:style-name="P4"><text:span text:style-name="T70">Z4</text:span><text:span text:style-name="T70"><text:tab/></text:span><text:span text:style-name="T70">Blenden</text:span><text:span text:style-name="T70"><text:line-break/></text:span><text:span text:style-name="T71">Rang 2, Reichweite: kurz, Dauer: ¼ Tag, Komponente: materielles Zeichen</text:span><text:span text:style-name="T71"><text:line-break/></text:span><text:span text:style-name="T72">Personen müssen </text:span><text:span text:style-name="T73">Menschenkenntnis </text:span><text:span text:style-name="T72">mit Malus M</text:span><text:span text:style-name="T74">achtstufe bestehen oder werden geblendet</text:span><text:span text:style-name="T72">. Tiere werden automatisch geblendet.</text:span></text:p>
            <text:p text:style-name="P4"><text:span text:style-name="T70">Z5</text:span><text:span text:style-name="T70"><text:tab/></text:span><text:span text:style-name="T70">Illusion</text:span><text:span text:style-name="T70"><text:line-break/></text:span><text:span text:style-name="T71">Rang 2, Reichweite: kurz, Dauer: sofort, Komponente: materielles Zeichen</text:span><text:span text:style-name="T71"><text:line-break/></text:span><text:span text:style-name="T72">Du bringst </text:span><text:span text:style-name="T73">eine</text:span><text:span text:style-name="T72"> Person dazu etwas nicht existierendes zu sehen oder etwas Existierendes nicht zu sehen. Machtstufe 1 → kleines Objekt, MS 2 → menschengroßes Objekt, MS 3 → Haus </text:span><text:span text:style-name="T73">Menschenkenntnis </text:span><text:span text:style-name="T72">mit Malus M</text:span><text:span text:style-name="T74">achtstufe durchschaut.</text:span></text:p>
            <text:p text:style-name="P4"><text:span text:style-name="T70">Z6</text:span><text:span text:style-name="T70"><text:tab/></text:span><text:span text:style-name="T70">Ablenkung</text:span><text:span text:style-name="T70"><text:line-break/></text:span><text:span text:style-name="T71">Rang 2 </text:span><text:span text:style-name="T75">Machtwort</text:span><text:span text:style-name="T71">, Reichweite: kurz, Dauer: 1 Runde, Komponente: materielles Zeichen</text:span><text:span text:style-name="T71"><text:line-break/></text:span><text:span text:style-name="T72">Du kannst einen NPC eine Handlung vor Zerstreuung vergessen lassen, z.B. Schlüssel vergessen oder vergessen jemand zu durchsuchen. Nicht im Kampf verwendbar.</text:span></text:p>
            <text:p text:style-name="P4"><text:span text:style-name="T76"/></text:p>
            <text:p text:style-name="P4"><text:span text:style-name="T77">Z7</text:span><text:span text:style-name="T77"><text:tab/></text:span><text:span text:style-name="T77">Puppenspieler</text:span><text:span text:style-name="T77"><text:line-break/></text:span><text:span text:style-name="T78">Rang 3, Reichweite: nah, Dauer: 1 Runde, Komponente: materielles Zeichen</text:span><text:span text:style-name="T78"><text:line-break/></text:span><text:span text:style-name="T79">Du übernimmst die Kontrolle über eine Person. </text:span><text:span text:style-name="T80">Menschenkenntnis </text:span><text:span text:style-name="T79">mit Malus M</text:span><text:span text:style-name="T81">achtstufe widersteht. Langsame, schnelle und Bonusaktionen sind betroffen.</text:span></text:p>
            <text:p text:style-name="P4"><text:span text:style-name="T77">Z8</text:span><text:span text:style-name="T77"><text:tab/></text:span><text:span text:style-name="T77">Rune der Macht (Zauberspeicher)</text:span><text:span text:style-name="T77"><text:line-break/></text:span><text:span text:style-name="T82">Rang 3 </text:span><text:span text:style-name="T83">Ritual</text:span><text:span text:style-name="T82">, Reichweite: armlang, Dauer: sofort, Komponente: materielles Zeichen</text:span><text:span text:style-name="T82"><text:line-break/></text:span><text:span text:style-name="T84">Du lädst einen Gegenstand durch dein Zeichen magisch auf (WP=Machtstufe) und kannst später einen Zauber damit wirken. Kein </text:span><text:span text:style-name="T85">Binden</text:span><text:span text:style-name="T84"> ist notwendig. Andere Zeichenmagier können ihn auch benutzen.</text:span></text:p>
            <text:p text:style-name="P4"><text:span text:style-name="T77">Z9</text:span><text:span text:style-name="T77"><text:tab/></text:span><text:span text:style-name="T77">Portal</text:span><text:span text:style-name="T77"><text:line-break/></text:span><text:span text:style-name="T82">Rang 3 </text:span><text:span text:style-name="T83">Ritual</text:span><text:span text:style-name="T82">, Reichweite: nah, Dauer: ¼ Tag*MS, Komponente: materielles Zeichen</text:span><text:span text:style-name="T82"><text:line-break/></text:span><text:span text:style-name="T84">Du reißt einen Spalt in eine andere Welt oder an einen anderen Ort auf dieser Welt und</text:span><text:span text:style-name="T84"><text:line-break/></text:span><text:span text:style-name="T84">öffnest damit einen Weg. In der anderen Welt können Dämonen und andere Wesen auf</text:span><text:span text:style-name="T84"><text:line-break/></text:span><text:span text:style-name="T84">dich warten. </text:span><text:span text:style-name="T85">Blutmagie</text:span><text:span text:style-name="T84"> und insbesondere </text:span><text:span text:style-name="T85">Dämon binden</text:span><text:span text:style-name="T84"> könnten hier nützlich sein.</text:span></text:p>
          </draw:text-box>
        </draw:frame>
        <draw:frame draw:style-name="gr13" draw:text-style-name="P21" draw:layer="layout" svg:width="2.568cm" svg:height="22.115cm" svg:x="18.401cm" svg:y="2.316cm">
          <draw:text-box>
            <text:p text:style-name="P4"><text:span text:style-name="T86">ဉ</text:span></text:p>
            <text:p text:style-name="P4"><text:span text:style-name="T86">ဌ</text:span></text:p>
            <text:p text:style-name="P4"><text:span text:style-name="T86">ဍ</text:span></text:p>
            <text:p text:style-name="P4"><text:span text:style-name="T86">ည</text:span></text:p>
            <text:p text:style-name="P4"><text:span text:style-name="T86">ဋ</text:span></text:p>
            <text:p text:style-name="P4"><text:span text:style-name="T86">ၮ</text:span></text:p>
            <text:p text:style-name="P4"><text:span text:style-name="T87"><text:s/></text:span></text:p>
            <text:p text:style-name="P4"><text:span text:style-name="T86">ꩴ</text:span></text:p>
            <text:p text:style-name="P4"><text:span text:style-name="T86">ꩵ</text:span></text:p>
            <text:p text:style-name="P4"><text:span text:style-name="T86">ꩶ</text:span></text:p>
          </draw:text-box>
        </draw:frame>
        <presentation:notes draw:style-name="dp2">
          <draw:page-thumbnail draw:style-name="gr10" draw:layer="layout" svg:width="19.798cm" svg:height="11.136cm" svg:x="0.6cm" svg:y="2.257cm" draw:page-number="4" presentation:class="page"/>
          <draw:frame presentation:style-name="pr1" draw:text-style-name="P15" draw:layer="layout" svg:width="16.799cm" svg:height="13.364cm" svg:x="2.1cm" svg:y="14.107cm" presentation:class="notes" presentation:placeholder="true">
            <draw:text-box/>
          </draw:frame>
        </presentation:notes>
      </draw:page>
      <draw:page draw:name="page5" draw:style-name="dp1" draw:master-page-name="Standard" presentation:presentation-page-layout-name="AL1T1">
        <draw:frame draw:style-name="gr11" draw:text-style-name="P17" draw:layer="layout" svg:width="19.528cm" svg:height="28.985cm" svg:x="0.558cm" svg:y="0.706cm">
          <draw:text-box>
            <text:p text:style-name="P16"><text:span text:style-name="T1">Steigerungen</text:span><text:span text:style-name="T19"><text:line-break/></text:span><text:span text:style-name="T19">nach 3. Runde (2026-05-23): Kundschaften 1 (5), Talent: Flinke Füße (5)</text:span></text:p>
            <text:p text:style-name="P16"><text:span text:style-name="T19">Kehle durchschnitten</text:span></text:p>
            <text:p text:style-name="P16"><text:span text:style-name="T19"/></text:p>
          </draw:text-box>
        </draw:frame>
        <presentation:notes draw:style-name="dp2">
          <draw:page-thumbnail draw:style-name="gr10" draw:layer="layout" svg:width="19.798cm" svg:height="11.136cm" svg:x="0.6cm" svg:y="2.257cm" draw:page-number="5" presentation:class="page"/>
          <draw:frame presentation:style-name="pr1" draw:text-style-name="P15"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rial Unicode MS" svg:font-family="'Arial Unicode MS'" style:font-pitch="variable"/>
    <style:font-face style:name="Calibri" svg:font-family="Calibri" style:font-family-generic="swiss" style:font-pitch="variable"/>
    <style:font-face style:name="Calibri1" svg:font-family="Calibri" style:font-family-generic="swiss"/>
    <style:font-face style:name="Carolingia" svg:font-family="Carolingia" style:font-pitch="variable"/>
    <style:font-face style:name="Liberation Sans" svg:font-family="'Liberation Sans'" style:font-family-generic="roman"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yanmar Text" svg:font-family="'Myanmar Text'"/>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PR Uncial" svg:font-family="'PR Uncial'" style:font-pitch="variable"/>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office:font-face-decls>
  <office:styles>
    <draw:gradient draw:name="Ausgefüllt"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Ausgefüllt_20_blau" draw:display-name="Ausgefüllt blau"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Ausgefüllt_20_gelb" draw:display-name="Ausgefüllt gelb"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Ausgefüllt_20_grün" draw:display-name="Ausgefüllt grün"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Ausgefüllt_20_rot" draw:display-name="Ausgefüllt rot"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Formen"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1" fo:font-size="24pt" fo:language="de" fo:country="DE"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Lucida Sans" style:font-family-complex="'Lucida Sans'"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n"/>
      <style:text-properties fo:font-size="14pt" fo:font-weight="bold"/>
    </style:style>
    <style:style style:name="Filled" style:family="graphic" style:parent-style-name="Shapes">
      <style:graphic-properties draw:fill="gradient" draw:fill-gradient-name="Ausgefüllt"/>
    </style:style>
    <style:style style:name="Filled_20_Blue" style:display-name="Filled Blue" style:family="graphic" style:parent-style-name="Filled">
      <style:graphic-properties draw:fill-gradient-name="Ausgefüllt_20_blau"/>
      <style:text-properties fo:color="#ffffff" loext:opacity="100%"/>
    </style:style>
    <style:style style:name="Filled_20_Green" style:display-name="Filled Green" style:family="graphic" style:parent-style-name="Filled">
      <style:graphic-properties draw:fill-gradient-name="Ausgefüllt_20_grün"/>
      <style:text-properties fo:color="#ffffff" loext:opacity="100%" style:font-name="Liberation Sans" fo:font-family="'Liberation Sans'" style:font-family-generic="roman" style:font-pitch="variable"/>
    </style:style>
    <style:style style:name="Filled_20_Red" style:display-name="Filled Red" style:family="graphic" style:parent-style-name="Filled">
      <style:graphic-properties draw:fill-gradient-name="Ausgefüllt_20_rot"/>
      <style:text-properties fo:color="#ffffff" loext:opacity="100%"/>
    </style:style>
    <style:style style:name="Filled_20_Yellow" style:display-name="Filled Yellow" style:family="graphic" style:parent-style-name="Filled">
      <style:graphic-properties draw:fill-gradient-name="Ausgefüllt_20_gelb"/>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Aufzählungszeichen" style:family="graphic">
      <style:paragraph-properties style:text-autospace="none"/>
      <style:text-properties style:font-name="OpenSymbol" fo:font-family="OpenSymbol, 'Arial Unicode MS'" style:font-charset="x-symbol" fo:font-weight="normal" style:font-name-asian="OpenSymbol" style:font-family-asian="OpenSymbol, 'Arial Unicode MS'" style:font-charset-asian="x-symbol" style:font-name-complex="OpenSymbol" style:font-family-complex="OpenSymbol, 'Arial Unicode MS'" style:font-charset-complex="x-symbol" style:font-weight-complex="normal"/>
    </style:style>
    <style:style style:name="Body_20_Text" style:display-name="Body Text" style:family="graphic">
      <style:paragraph-properties fo:margin-top="0cm" fo:margin-bottom="0.436cm" fo:line-height="115%" style:text-autospace="none"/>
    </style:style>
    <style:style style:name="Bullets" style:family="graphic">
      <style:paragraph-properties style:text-autospace="none"/>
      <style:text-properties style:font-name="OpenSymbol" fo:font-family="OpenSymbol, 'Arial Unicode MS'" style:font-charset="x-symbol" fo:font-weight="normal" style:font-name-asian="OpenSymbol" style:font-family-asian="OpenSymbol, 'Arial Unicode MS'" style:font-charset-asian="x-symbol" style:font-name-complex="OpenSymbol" style:font-family-complex="OpenSymbol, 'Arial Unicode MS'" style:font-charset-complex="x-symbol" style:font-weight-complex="normal"/>
    </style:style>
    <style:style style:name="Heading" style:family="graphic">
      <style:paragraph-properties fo:margin-top="0.746cm" fo:margin-bottom="0.374cm" style:text-autospace="none"/>
      <style:text-properties style:font-name="Calibri1" fo:font-family="Calibri" style:font-family-generic="swiss" fo:font-size="14pt" style:font-name-asian="Arial Unicode MS" style:font-family-asian="'Arial Unicode MS'" style:font-pitch-asian="variable" style:font-name-complex="Calibri1" style:font-family-complex="Calibri" style:font-family-generic-complex="swiss" style:font-size-complex="14pt"/>
    </style:style>
    <style:style style:name="Index" style:family="graphic">
      <style:paragraph-properties style:text-autospace="none"/>
      <style:text-properties style:font-name="Calibri1" fo:font-family="Calibri" style:font-family-generic="swiss" style:font-name-asian="Calibri1" style:font-family-asian="Calibri" style:font-family-generic-asian="swiss" style:font-name-complex="Calibri1" style:font-family-complex="Calibri" style:font-family-generic-complex="swiss"/>
    </style:style>
    <style:style style:name="List" style:family="graphic">
      <style:paragraph-properties style:text-autospace="none"/>
      <style:text-properties style:font-name="Calibri1" fo:font-family="Calibri" style:font-family-generic="swiss" style:font-name-complex="Calibri1" style:font-family-complex="Calibri" style:font-family-generic-complex="swiss"/>
    </style:style>
    <style:style style:name="Normal" style:family="graphic">
      <style:graphic-properties style:writing-mode="lr-tb"/>
      <style:paragraph-properties style:text-autospace="none"/>
      <style:text-properties style:use-window-font-color="true" loext:opacity="0%" style:font-name="Calibri1" fo:font-family="Calibri" style:font-family-generic="swiss" fo:font-size="12pt" fo:language="de" fo:country="DE" style:letter-kerning="true" style:font-name-asian="Segoe UI" style:font-family-asian="'Segoe UI'" style:font-family-generic-asian="roman" style:font-pitch-asian="variable" style:font-size-asian="12pt" style:language-asian="zh" style:country-asian="CN" style:font-name-complex="Calibri1" style:font-family-complex="Calibri" style:font-family-generic-complex="swiss" style:font-size-complex="12pt" style:language-complex="hi" style:country-complex="IN"/>
    </style:style>
    <style:style style:name="Numbering_20_Symbols" style:display-name="Numbering Symbols" style:family="graphic">
      <style:paragraph-properties style:text-autospace="none"/>
    </style:style>
    <style:style style:name="Nummerierungszeichen" style:family="graphic">
      <style:paragraph-properties style:text-autospace="none"/>
    </style:style>
    <style:style style:name="Tabelleninhalt" style:family="graphic">
      <style:paragraph-properties style:text-autospace="none"/>
    </style:style>
    <style:style style:name="Tabellenüberschrift" style:family="graphic">
      <style:paragraph-properties fo:text-align="center" style:text-autospace="none"/>
      <style:text-properties fo:font-weight="bold" style:font-weight-asian="bold" style:font-weight-complex="bold"/>
    </style:style>
    <style:style style:name="Table_20_Contents" style:display-name="Table Contents" style:family="graphic">
      <style:paragraph-properties style:text-autospace="none"/>
    </style:style>
    <style:style style:name="Table_20_Heading" style:display-name="Table Heading" style:family="graphic">
      <style:paragraph-properties fo:text-align="center" style:text-autospace="none"/>
      <style:text-properties fo:font-weight="bold" style:font-weight-asian="bold" style:font-weight-complex="bold"/>
    </style:style>
    <style:style style:name="Verzeichnis" style:family="graphic">
      <style:paragraph-properties style:text-autospace="none"/>
      <style:text-properties style:font-name="Calibri1" fo:font-family="Calibri" style:font-family-generic="swiss" style:font-name-asian="Calibri1" style:font-family-asian="Calibri" style:font-family-generic-asian="swiss" style:font-name-complex="Calibri1" style:font-family-complex="Calibri" style:font-family-generic-complex="swiss"/>
    </style:style>
    <style:style style:name="caption" style:family="graphic">
      <style:paragraph-properties fo:margin-top="0.374cm" fo:margin-bottom="0.374cm" style:text-autospace="none"/>
      <style:text-properties style:font-name="Calibri1" fo:font-family="Calibri" style:font-family-generic="swiss" fo:font-size="12pt" fo:font-style="italic" style:font-name-asian="Calibri1" style:font-family-asian="Calibri" style:font-family-generic-asian="swiss" style:font-size-asian="12pt" style:font-style-asian="italic" style:font-name-complex="Calibri1" style:font-family-complex="Calibri" style:font-family-generic-complex="swiss" style:font-size-complex="12pt" style:font-style-complex="italic"/>
    </style:style>
    <style:style style:name="heading_20_1" style:display-name="heading 1" style:family="graphic">
      <style:paragraph-properties fo:margin-top="0.746cm" fo:margin-bottom="0.374cm" style:text-autospace="none"/>
      <style:text-properties style:font-name="Liberation Serif" fo:font-family="'Liberation Serif', 'Times New Roman'" style:font-family-generic="roman" style:font-pitch="variable" fo:font-size="24pt" fo:font-weight="bold" style:font-name-asian="NSimSun" style:font-family-asian="NSimSun" style:font-pitch-asian="variable" style:font-name-complex="Liberation Serif" style:font-family-complex="'Liberation Serif', 'Times New Roman'" style:font-family-generic-complex="roman" style:font-pitch-complex="variable" style:font-size-complex="24pt" style:font-weight-complex="bold"/>
    </style:style>
    <style:style style:name="Überschrift" style:family="graphic">
      <style:paragraph-properties fo:margin-top="0.746cm" fo:margin-bottom="0.374cm" style:text-autospace="none"/>
      <style:text-properties style:font-name="Calibri1" fo:font-family="Calibri" style:font-family-generic="swiss" fo:font-size="14pt" style:font-name-asian="Arial Unicode MS" style:font-family-asian="'Arial Unicode MS'" style:font-pitch-asian="variable" style:font-name-complex="Calibri1" style:font-family-complex="Calibri" style:font-family-generic-complex="swiss" style:font-size-complex="14pt"/>
    </style:style>
    <style:style style:name="Standard-background" style:family="presentation">
      <style:graphic-properties draw:stroke="none" draw:fill="none"/>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Lucida Sans" style:font-family-complex="'Lucida Sans'"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false" style:shrink-to-fit="true">
        <text:list-style style:name="Standard-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left="0cm" fo:margin-right="0cm" fo:margin-top="0.941cm" fo:margin-bottom="0cm"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60.2999992370606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left="0cm" fo:margin-right="0cm" fo:margin-top="0.753cm" fo:margin-bottom="0cm" fo:text-indent="0cm"/>
      <style:text-properties fo:font-size="52.7999992370606pt" style:font-size-asian="28pt" style:font-size-complex="28pt"/>
    </style:style>
    <style:style style:name="Standard-outline3" style:family="presentation" style:parent-style-name="Standard-outline2">
      <style:paragraph-properties fo:margin-left="0cm" fo:margin-right="0cm" fo:margin-top="0.564cm" fo:margin-bottom="0cm" fo:text-indent="0cm"/>
      <style:text-properties fo:font-size="45.2000007629395pt" style:font-size-asian="24pt" style:font-size-complex="24pt"/>
    </style:style>
    <style:style style:name="Standard-outline4" style:family="presentation" style:parent-style-name="Standard-outline3">
      <style:paragraph-properties fo:margin-left="0cm" fo:margin-right="0cm" fo:margin-top="0.375cm" fo:margin-bottom="0cm" fo:text-indent="0cm"/>
      <style:text-properties fo:font-size="37.7000007629395pt" style:font-size-asian="20pt" style:font-size-complex="20pt"/>
    </style:style>
    <style:style style:name="Standard-outline5" style:family="presentation" style:parent-style-name="Standard-outline4">
      <style:paragraph-properties fo:margin-left="0cm" fo:margin-right="0cm" fo:margin-top="0.187cm" fo:margin-bottom="0cm" fo:text-indent="0cm"/>
      <style:text-properties fo:font-size="37.7000007629395pt" style:font-size-asian="20pt" style:font-size-complex="20pt"/>
    </style:style>
    <style:style style:name="Standard-outline6" style:family="presentation" style:parent-style-name="Standard-outline5">
      <style:paragraph-properties fo:margin-left="0cm" fo:margin-right="0cm" fo:margin-top="0.187cm" fo:margin-bottom="0cm" fo:text-indent="0cm"/>
      <style:text-properties fo:font-size="37.7000007629395pt" style:font-size-asian="20pt" style:font-size-complex="20pt"/>
    </style:style>
    <style:style style:name="Standard-outline7" style:family="presentation" style:parent-style-name="Standard-outline6">
      <style:paragraph-properties fo:margin-left="0cm" fo:margin-right="0cm" fo:margin-top="0.187cm" fo:margin-bottom="0cm" fo:text-indent="0cm"/>
      <style:text-properties fo:font-size="37.7000007629395pt" style:font-size-asian="20pt" style:font-size-complex="20pt"/>
    </style:style>
    <style:style style:name="Standard-outline8" style:family="presentation" style:parent-style-name="Standard-outline7">
      <style:paragraph-properties fo:margin-left="0cm" fo:margin-right="0cm" fo:margin-top="0.187cm" fo:margin-bottom="0cm" fo:text-indent="0cm"/>
      <style:text-properties fo:font-size="37.7000007629395pt" style:font-size-asian="20pt" style:font-size-complex="20pt"/>
    </style:style>
    <style:style style:name="Standard-outline9" style:family="presentation" style:parent-style-name="Standard-outline8">
      <style:paragraph-properties fo:margin-left="0cm" fo:margin-right="0cm" fo:margin-top="0.187cm" fo:margin-bottom="0cm" fo:text-indent="0cm"/>
      <style:text-properties fo:font-size="37.7000007629395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Lucida Sans" style:font-family-complex="'Lucida Sans'"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 fo:font-family="'Liberation Sans'" style:font-family-generic="roman" style:font-pitch="variable" fo:font-size="82.9000015258789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Lucida Sans" style:font-family-complex="'Lucida Sans'"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Standard-backgroundobjects">
      <style:graphic-properties draw:stroke="none" draw:fill="none" draw:fill-color="#ffffff" draw:auto-grow-height="false" fo:min-height="1.086cm" loext:decorative="false"/>
      <style:paragraph-properties style:writing-mode="lr-tb"/>
    </style:style>
    <style:style style:name="Mpr2" style:family="presentation" style:parent-style-name="Standard-backgroundobjects">
      <style:graphic-properties draw:stroke="none" draw:fill="none" draw:fill-color="#ffffff" draw:auto-grow-height="false" fo:min-height="1.485cm" loext:decorative="false"/>
      <style:paragraph-properties style:writing-mode="lr-tb"/>
    </style:style>
    <style:style style:name="Mpr3" style:family="presentation" style:parent-style-name="Standard-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Foliennummer&gt;</text:page-number></text:span></text:p>
        </draw:text-box>
      </draw:frame>
      <draw:page-thumbnail draw:layer="backgroundobjects" svg:width="5.355cm" svg:height="7.575cm" svg:x="2.822cm" svg:y="2.485cm"/>
      <draw:page-thumbnail draw:layer="backgroundobjects" svg:width="5.355cm" svg:height="7.575cm" svg:x="2.822cm" svg:y="11.061cm"/>
      <draw:page-thumbnail draw:layer="backgroundobjects" svg:width="5.355cm" svg:height="7.575cm" svg:x="2.822cm" svg:y="19.637cm"/>
      <draw:page-thumbnail draw:layer="backgroundobjects" svg:width="5.355cm" svg:height="7.575cm" svg:x="12.822cm" svg:y="2.485cm"/>
      <draw:page-thumbnail draw:layer="backgroundobjects" svg:width="5.355cm" svg:height="7.575cm" svg:x="12.822cm" svg:y="11.061cm"/>
      <draw:page-thumbnail draw:layer="backgroundobjects" svg:width="5.355cm" svg:height="7.575cm" svg:x="12.822cm" svg:y="19.637cm"/>
    </style:handout-master>
    <style:master-page style:name="Standard" style:page-layout-name="PM0"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Standard-title" draw:layer="backgroundobjects" svg:width="18.899cm" svg:height="4.958cm" svg:x="1.05cm" svg:y="1.183cm" presentation:class="title" presentation:placeholder="true">
        <draw:text-box/>
      </draw:frame>
      <draw:frame presentation:style-name="Standard-outline1" draw:layer="backgroundobjects" svg:width="18.899cm" svg:height="17.225cm" svg:x="1.05cm" svg:y="6.948cm" presentation:class="outline" presentation:placeholder="true">
        <draw:text-box/>
      </draw:frame>
      <draw:frame presentation:style-name="Mpr1" draw:text-style-name="MP2" draw:layer="backgroundobjects" svg:width="4.892cm" svg:height="2.046cm" svg:x="1.05cm" svg:y="27.055cm" presentation:class="date-time">
        <draw:text-box>
          <text:p text:style-name="MP1"><text:span text:style-name="MT1"><presentation:date-time/></text:span></text:p>
        </draw:text-box>
      </draw:frame>
      <draw:frame presentation:style-name="Mpr1" draw:text-style-name="MP6" draw:layer="backgroundobjects" svg:width="6.656cm" svg:height="2.046cm" svg:x="7.181cm" svg:y="27.055cm" presentation:class="footer">
        <draw:text-box>
          <text:p text:style-name="MP5"><text:span text:style-name="MT1"><presentation:footer/></text:span></text:p>
        </draw:text-box>
      </draw:frame>
      <draw:frame presentation:style-name="Mpr1" draw:text-style-name="MP4" draw:layer="backgroundobjects" svg:width="4.892cm" svg:height="2.046cm" svg:x="15.056cm" svg:y="27.055cm" presentation:class="page-number">
        <draw:text-box>
          <text:p text:style-name="MP3"><text:span text:style-name="MT1"><text:page-number>&lt;Foliennummer&gt;</text:page-number></text:span></text:p>
        </draw:text-box>
      </draw:frame>
      <presentation:notes style:page-layout-name="PM0">
        <draw:page-thumbnail presentation:style-name="Standard-title" draw:layer="backgroundobjects" svg:width="19.798cm" svg:height="11.136cm" svg:x="0.6cm" svg:y="2.257cm" presentation:class="page"/>
        <draw:frame presentation:style-name="Standard-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Foliennummer&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5-05-26T16:29:48.899610100</meta:creation-date>
    <dc:date>2026-07-26T09:36:09.112382100</dc:date>
    <meta:editing-duration>PT13H56M33S</meta:editing-duration>
    <meta:editing-cycles>239</meta:editing-cycles>
    <meta:generator>LibreOffice/26.2.1.2$Windows_X86_64 LibreOffice_project/620$Build-2</meta:generator>
    <meta:print-date>2026-05-27T12:08:44.874891400</meta:print-date>
    <meta:printed-by>PDF-Dateien</meta:printed-by>
    <meta:document-statistic meta:object-count="50"/>
  </office:meta>
</office:document-meta>
</file>